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imarstraat 71, 2562 GS 's-Gravenhage, Regentesseplein 227, 2562 E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Weimarstraat 71 en Regentesseplein 227 tot middelzware horeca, het maken van doorbraken, het wijzigen van de gevels en het vergroten van de binnentuin</text:p>
            <text:p text:style-name="common-al"/>
            <text:p text:style-name="common-al">Ons kenmerk: VTH2026-6682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imarstraat 71, 2562 GS 's-Gravenhage, Regentesseplein 227, 2562 E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6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23</meta:user-defined>
    <meta:user-defined meta:name="DCTERMS.abstract">het veranderen van de panden Weimarstraat 71 en Regentesseplein 227 tot middelzware horeca, het maken van doorbraken, het wijzigen van de gevels en het vergroten van de binnent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Weimarstraat 71, 2562 GS 's-Gravenhage, Regentesseplein 227, 2562 EZ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13</meta:user-defined>
    <meta:user-defined meta:name="OVERHEIDop.GmbID/DC.identifier">gmb-2026-390613</meta:user-defined>
    <meta:user-defined meta:name="OVERHEIDop.versieInformatie"/>
  </office:meta>
</office:document-meta>
</file>