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Tijdelijke reclameborden Fierder nei it noarden 25 september t/m 2 okto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gemeente Smallingerland, Tijdelijke reclameborden Fierder nei it noarden 25 september t/m 2 oktober 2026, Z2026-00001868, datum bekendmaking: 1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06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68</meta:user-defined>
    <meta:user-defined meta:name="DCTERMS.abstract">Verleende omgevingsvergunning, gemeente Smallingerland, Tijdelijke reclameborden Fierder nei it noarden 25 september t/m 2 oktober 2026, zaaknummer: Z2026-00001868, datum bekendmaking: 14 augustus 2026</meta:user-defined>
    <dc:language>nl</dc:language>
    <meta:user-defined meta:name="OVERHEIDop.locatietype/OVERHEIDop.gebiedsmarkering">Vlak</meta:user-defined>
    <meta:user-defined meta:name="DC.title">Gemeente Smallingerland - verlening omgevingsvergunning - Tijdelijke reclameborden Fierder nei it noarden 25 september t/m 2 oktober 2026 - gemeente Smallingerland</meta:user-defined>
    <meta:user-defined meta:name="DCTERMS.W3CDTF/DCTERMS.available">2026-08-18</meta:user-defined>
    <meta:user-defined meta:name="DCTERMS.W3CDTF/OVERHEIDop.jaargang">2026</meta:user-defined>
    <meta:user-defined meta:name="OVERHEIDop.publicationIssue">390610</meta:user-defined>
    <meta:user-defined meta:name="OVERHEIDop.GmbID/DC.identifier">gmb-2026-390610</meta:user-defined>
    <meta:user-defined meta:name="OVERHEIDop.versieInformatie"/>
  </office:meta>
</office:document-meta>
</file>