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 gedeeltelijk ingetrokken Bankastraat 50-3 1094E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bouwen van een dakterras en de bestaande berging samenvoegen met de woning</text:p>
            <text:p text:style-name="common-al">Besluit: vergunning gedeeltelijk ingetrokken</text:p>
            <text:p text:style-name="common-al">Besluit verzonden op: 13-08-2026</text:p>
            <text:p text:style-name="common-al">Zaakadres: Bankastraat 50-3 1094EG Amsterdam</text:p>
            <text:p text:style-name="common-al">Zaaknummer: Z2020-O003301</text:p>
            <text:p text:style-name="common-al">DSO-nummer: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0-O003301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60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0-O003301</meta:user-defined>
    <meta:user-defined meta:name="DCTERMS.abstract">het bouwen van een dakterras en de bestaande berging samenvoegen met de woning</meta:user-defined>
    <dc:language>nl</dc:language>
    <meta:user-defined meta:name="OVERHEIDop.locatietype/OVERHEIDop.gebiedsmarkering">Punt</meta:user-defined>
    <meta:user-defined meta:name="DC.title">Omgevingsvergunning vergunning gedeeltelijk ingetrokken Bankastraat 50-3 1094EG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03</meta:user-defined>
    <meta:user-defined meta:name="OVERHEIDop.GmbID/DC.identifier">gmb-2026-390603</meta:user-defined>
    <meta:user-defined meta:name="OVERHEIDop.versieInformatie"/>
  </office:meta>
</office:document-meta>
</file>