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3133629idd45e4ec-04fa-400e-a565-360001e7277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3">
      <text:list-level-style-bullet text:bullet-char="-" text:level="1">
        <style:list-level-properties text:min-label-width="10mm"/>
      </text:list-level-style-bullet>
    </text:list-style>
    <text:list-style style:name="id1-3-2-2-1-8-3-3-1">
      <text:list-level-style-bullet text:bullet-char="-" text:level="1">
        <style:list-level-properties text:min-label-width="10mm"/>
      </text:list-level-style-bullet>
    </text:list-style>
    <text:list-style style:name="id1-3-2-2-1-8-3-3-2">
      <text:list-level-style-bullet text:bullet-char="-" text:level="1">
        <style:list-level-properties text:min-label-width="10mm"/>
      </text:list-level-style-bullet>
    </text:list-style>
    <text:list-style style:name="id1-3-2-2-1-8-3-3-3">
      <text:list-level-style-bullet text:bullet-char="-" text:level="1">
        <style:list-level-properties text:min-label-width="10mm"/>
      </text:list-level-style-bullet>
    </text:list-style>
    <text:list-style style:name="id1-3-2-2-1-8-3-3-4">
      <text:list-level-style-bullet text:bullet-char="-" text:level="1">
        <style:list-level-properties text:min-label-width="10mm"/>
      </text:list-level-style-bullet>
    </text:list-style>
    <style:style style:family="table-column" style:parent-style-name="colspec" style:name="id1-3-2-2-3-2-3-1-1">
      <style:table-column-properties/>
    </style:style>
    <style:style style:family="table-column" style:parent-style-name="colspec" style:name="id1-3-2-2-3-2-3-1-2">
      <style:table-column-properties/>
    </style:style>
    <text:list-style style:name="id1-3-2-2-3-2-3-1-3-1-1-1">
      <text:list-level-style-bullet style:num-suffix="" text:bullet-char="​" text:level="1">
        <style:list-level-properties text:min-label-width="10mm"/>
      </text:list-level-style-bullet>
    </text:list-style>
    <text:list-style style:name="id1-3-2-2-3-2-3-1-3-1-1-1-1">
      <text:list-level-style-bullet style:num-suffix="" text:bullet-char="​" text:level="1">
        <style:list-level-properties text:min-label-width="10mm"/>
      </text:list-level-style-bullet>
    </text:list-style>
    <style:style style:family="table-column" style:parent-style-name="colspec" style:name="id1-3-2-2-3-2-5-1-1">
      <style:table-column-properties/>
    </style:style>
    <style:style style:family="table-column" style:parent-style-name="colspec" style:name="id1-3-2-2-3-2-5-1-2">
      <style:table-column-properties/>
    </style:style>
    <text:list-style style:name="id1-3-2-2-3-2-5-1-3-1-1-1">
      <text:list-level-style-bullet style:num-suffix="" text:bullet-char="​" text:level="1">
        <style:list-level-properties text:min-label-width="10mm"/>
      </text:list-level-style-bullet>
    </text:list-style>
    <text:list-style style:name="id1-3-2-2-3-2-5-1-3-1-1-1-1">
      <text:list-level-style-bullet style:num-suffix="" text:bullet-char="​" text:level="1">
        <style:list-level-properties text:min-label-width="10mm"/>
      </text:list-level-style-bullet>
    </text:list-style>
    <style:style style:family="table-column" style:parent-style-name="colspec" style:name="id1-3-2-2-3-2-7-1-1">
      <style:table-column-properties/>
    </style:style>
    <style:style style:family="table-column" style:parent-style-name="colspec" style:name="id1-3-2-2-3-2-7-1-2">
      <style:table-column-properties/>
    </style:style>
    <text:list-style style:name="id1-3-2-2-3-2-7-1-3-1-1-1">
      <text:list-level-style-bullet style:num-suffix="" text:bullet-char="​" text:level="1">
        <style:list-level-properties text:min-label-width="10mm"/>
      </text:list-level-style-bullet>
    </text:list-style>
    <text:list-style style:name="id1-3-2-2-3-2-7-1-3-1-1-1-1">
      <text:list-level-style-bullet style:num-suffix="" text:bullet-char="​" text:level="1">
        <style:list-level-properties text:min-label-width="10mm"/>
      </text:list-level-style-bullet>
    </text:list-style>
    <style:style style:family="table-column" style:parent-style-name="colspec" style:name="id1-3-2-2-3-2-9-1-1">
      <style:table-column-properties/>
    </style:style>
    <style:style style:family="table-column" style:parent-style-name="colspec" style:name="id1-3-2-2-3-2-9-1-2">
      <style:table-column-properties/>
    </style:style>
    <text:list-style style:name="id1-3-2-2-3-2-9-1-3-1-1-1">
      <text:list-level-style-bullet style:num-suffix="" text:bullet-char="​" text:level="1">
        <style:list-level-properties text:min-label-width="10mm"/>
      </text:list-level-style-bullet>
    </text:list-style>
    <text:list-style style:name="id1-3-2-2-3-2-9-1-3-1-1-1-1">
      <text:list-level-style-bullet style:num-suffix="" text:bullet-char="​" text:level="1">
        <style:list-level-properties text:min-label-width="10mm"/>
      </text:list-level-style-bullet>
    </text:list-style>
    <style:style style:family="table-column" style:parent-style-name="colspec" style:name="id1-3-2-2-4-2-3-1-1">
      <style:table-column-properties/>
    </style:style>
    <style:style style:family="table-column" style:parent-style-name="colspec" style:name="id1-3-2-2-4-2-3-1-2">
      <style:table-column-properties/>
    </style:style>
    <text:list-style style:name="id1-3-2-2-4-2-3-1-3-6-2-1">
      <text:list-level-style-bullet text:bullet-char="•" text:level="1">
        <style:list-level-properties text:min-label-width="10mm"/>
      </text:list-level-style-bullet>
    </text:list-style>
    <text:list-style style:name="id1-3-2-2-4-2-3-1-3-6-2-1-1">
      <text:list-level-style-bullet text:bullet-char="•" text:level="1">
        <style:list-level-properties text:min-label-width="10mm"/>
      </text:list-level-style-bullet>
    </text:list-style>
    <text:list-style style:name="id1-3-2-2-4-2-3-1-3-6-2-1-2">
      <text:list-level-style-bullet text:bullet-char="•" text:level="1">
        <style:list-level-properties text:min-label-width="10mm"/>
      </text:list-level-style-bullet>
    </text:list-style>
    <text:list-style style:name="id1-3-2-2-4-2-3-1-3-6-2-1-3">
      <text:list-level-style-bullet text:bullet-char="•" text:level="1">
        <style:list-level-properties text:min-label-width="10mm"/>
      </text:list-level-style-bullet>
    </text:list-style>
    <style:style style:family="table-column" style:parent-style-name="colspec" style:name="id1-3-2-2-4-2-5-1-1">
      <style:table-column-properties/>
    </style:style>
    <style:style style:family="table-column" style:parent-style-name="colspec" style:name="id1-3-2-2-4-2-5-1-2">
      <style:table-column-properties/>
    </style:style>
    <text:list-style style:name="id1-3-2-2-4-2-5-1-3-6-2-1">
      <text:list-level-style-bullet text:bullet-char="•" text:level="1">
        <style:list-level-properties text:min-label-width="10mm"/>
      </text:list-level-style-bullet>
    </text:list-style>
    <text:list-style style:name="id1-3-2-2-4-2-5-1-3-6-2-1-1">
      <text:list-level-style-bullet text:bullet-char="•" text:level="1">
        <style:list-level-properties text:min-label-width="10mm"/>
      </text:list-level-style-bullet>
    </text:list-style>
    <text:list-style style:name="id1-3-2-2-4-2-5-1-3-6-2-1-2">
      <text:list-level-style-bullet text:bullet-char="•" text:level="1">
        <style:list-level-properties text:min-label-width="10mm"/>
      </text:list-level-style-bullet>
    </text:list-style>
    <text:list-style style:name="id1-3-2-2-4-2-5-1-3-6-2-1-3">
      <text:list-level-style-bullet text:bullet-char="•" text:level="1">
        <style:list-level-properties text:min-label-width="10mm"/>
      </text:list-level-style-bullet>
    </text:list-style>
    <text:list-style style:name="id1-3-2-2-4-2-5-1-3-6-2-1-4">
      <text:list-level-style-bullet text:bullet-char="•" text:level="1">
        <style:list-level-properties text:min-label-width="10mm"/>
      </text:list-level-style-bullet>
    </text:list-style>
    <text:list-style style:name="id1-3-2-2-4-2-5-1-3-6-2-1-5">
      <text:list-level-style-bullet text:bullet-char="•" text:level="1">
        <style:list-level-properties text:min-label-width="10mm"/>
      </text:list-level-style-bullet>
    </text:list-style>
    <style:style style:family="table-column" style:parent-style-name="colspec" style:name="id1-3-2-2-4-2-7-1-1">
      <style:table-column-properties/>
    </style:style>
    <style:style style:family="table-column" style:parent-style-name="colspec" style:name="id1-3-2-2-4-2-7-1-2">
      <style:table-column-properties/>
    </style:style>
    <text:list-style style:name="id1-3-2-2-4-2-7-1-3-6-2-1">
      <text:list-level-style-bullet text:bullet-char="•" text:level="1">
        <style:list-level-properties text:min-label-width="10mm"/>
      </text:list-level-style-bullet>
    </text:list-style>
    <text:list-style style:name="id1-3-2-2-4-2-7-1-3-6-2-1-1">
      <text:list-level-style-bullet text:bullet-char="•" text:level="1">
        <style:list-level-properties text:min-label-width="10mm"/>
      </text:list-level-style-bullet>
    </text:list-style>
    <text:list-style style:name="id1-3-2-2-4-2-7-1-3-6-2-1-2">
      <text:list-level-style-bullet text:bullet-char="•" text:level="1">
        <style:list-level-properties text:min-label-width="10mm"/>
      </text:list-level-style-bullet>
    </text:list-style>
    <text:list-style style:name="id1-3-2-2-4-2-7-1-3-6-2-1-3">
      <text:list-level-style-bullet text:bullet-char="•" text:level="1">
        <style:list-level-properties text:min-label-width="10mm"/>
      </text:list-level-style-bullet>
    </text:list-style>
    <style:style style:family="table-column" style:parent-style-name="colspec" style:name="id1-3-2-2-4-2-9-1-1">
      <style:table-column-properties/>
    </style:style>
    <style:style style:family="table-column" style:parent-style-name="colspec" style:name="id1-3-2-2-4-2-9-1-2">
      <style:table-column-properties/>
    </style:style>
    <text:list-style style:name="id1-3-2-2-4-2-9-1-3-2-2-2">
      <text:list-level-style-bullet text:bullet-char="•" text:level="1">
        <style:list-level-properties text:min-label-width="10mm"/>
      </text:list-level-style-bullet>
    </text:list-style>
    <text:list-style style:name="id1-3-2-2-4-2-9-1-3-2-2-2-1">
      <text:list-level-style-bullet text:bullet-char="•" text:level="1">
        <style:list-level-properties text:min-label-width="10mm"/>
      </text:list-level-style-bullet>
    </text:list-style>
    <text:list-style style:name="id1-3-2-2-4-2-9-1-3-2-2-2-2">
      <text:list-level-style-bullet text:bullet-char="•" text:level="1">
        <style:list-level-properties text:min-label-width="10mm"/>
      </text:list-level-style-bullet>
    </text:list-style>
    <text:list-style style:name="id1-3-2-2-4-2-9-1-3-2-2-2-3">
      <text:list-level-style-bullet text:bullet-char="•" text:level="1">
        <style:list-level-properties text:min-label-width="10mm"/>
      </text:list-level-style-bullet>
    </text:list-style>
    <text:list-style style:name="id1-3-2-2-4-2-9-1-3-2-2-4">
      <text:list-level-style-bullet text:bullet-char="•" text:level="1">
        <style:list-level-properties text:min-label-width="10mm"/>
      </text:list-level-style-bullet>
    </text:list-style>
    <text:list-style style:name="id1-3-2-2-4-2-9-1-3-2-2-4-1">
      <text:list-level-style-bullet text:bullet-char="•" text:level="1">
        <style:list-level-properties text:min-label-width="10mm"/>
      </text:list-level-style-bullet>
    </text:list-style>
    <text:list-style style:name="id1-3-2-2-4-2-9-1-3-2-2-4-2">
      <text:list-level-style-bullet text:bullet-char="•" text:level="1">
        <style:list-level-properties text:min-label-width="10mm"/>
      </text:list-level-style-bullet>
    </text:list-style>
    <text:list-style style:name="id1-3-2-2-4-2-9-1-3-2-2-4-3">
      <text:list-level-style-bullet text:bullet-char="•" text:level="1">
        <style:list-level-properties text:min-label-width="10mm"/>
      </text:list-level-style-bullet>
    </text:list-style>
    <text:list-style style:name="id1-3-2-2-4-2-9-1-3-6-2-1">
      <text:list-level-style-bullet text:bullet-char="•" text:level="1">
        <style:list-level-properties text:min-label-width="10mm"/>
      </text:list-level-style-bullet>
    </text:list-style>
    <text:list-style style:name="id1-3-2-2-4-2-9-1-3-6-2-1-1">
      <text:list-level-style-bullet text:bullet-char="•" text:level="1">
        <style:list-level-properties text:min-label-width="10mm"/>
      </text:list-level-style-bullet>
    </text:list-style>
    <text:list-style style:name="id1-3-2-2-4-2-9-1-3-6-2-1-2">
      <text:list-level-style-bullet text:bullet-char="•" text:level="1">
        <style:list-level-properties text:min-label-width="10mm"/>
      </text:list-level-style-bullet>
    </text:list-style>
    <text:list-style style:name="id1-3-2-2-4-2-9-1-3-7-2-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9-1-3-7-2-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9-1-3-7-2-2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9-1-3-7-2-26-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9-1-3-7-2-26-2">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9-1-3-7-2-26-3">
      <text:list-level-style-bullet style:num-suffix="" text:bullet-char="​" text:level="1">
        <style:list-level-properties text:min-label-width="10mm"/>
      </text:list-level-style-bullet>
    </text:list-style>
    <text:list-style style:name="id1-3-2-2-4-2-9-1-3-7-2-2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9-1-3-7-2-26-5">
      <text:list-level-style-bullet style:num-suffix="" text:bullet-char="​" text:level="1">
        <style:list-level-properties text:min-label-width="10mm"/>
      </text:list-level-style-bullet>
    </text:list-style>
    <text:list-style style:name="id1-3-2-2-4-2-9-1-3-7-2-26-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9-1-3-7-2-26-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style:style style:family="table-column" style:parent-style-name="colspec" style:name="id1-3-2-2-4-2-11-1-1">
      <style:table-column-properties/>
    </style:style>
    <style:style style:family="table-column" style:parent-style-name="colspec" style:name="id1-3-2-2-4-2-11-1-2">
      <style:table-column-properties/>
    </style:style>
    <text:list-style style:name="id1-3-2-2-4-2-11-1-3-2-2-2">
      <text:list-level-style-bullet text:bullet-char="•" text:level="1">
        <style:list-level-properties text:min-label-width="10mm"/>
      </text:list-level-style-bullet>
    </text:list-style>
    <text:list-style style:name="id1-3-2-2-4-2-11-1-3-2-2-2-1">
      <text:list-level-style-bullet text:bullet-char="•" text:level="1">
        <style:list-level-properties text:min-label-width="10mm"/>
      </text:list-level-style-bullet>
    </text:list-style>
    <text:list-style style:name="id1-3-2-2-4-2-11-1-3-2-2-2-2">
      <text:list-level-style-bullet text:bullet-char="•" text:level="1">
        <style:list-level-properties text:min-label-width="10mm"/>
      </text:list-level-style-bullet>
    </text:list-style>
    <text:list-style style:name="id1-3-2-2-4-2-11-1-3-2-2-2-3">
      <text:list-level-style-bullet text:bullet-char="•" text:level="1">
        <style:list-level-properties text:min-label-width="10mm"/>
      </text:list-level-style-bullet>
    </text:list-style>
    <text:list-style style:name="id1-3-2-2-4-2-11-1-3-6-2-1">
      <text:list-level-style-bullet text:bullet-char="•" text:level="1">
        <style:list-level-properties text:min-label-width="10mm"/>
      </text:list-level-style-bullet>
    </text:list-style>
    <text:list-style style:name="id1-3-2-2-4-2-11-1-3-6-2-1-1">
      <text:list-level-style-bullet text:bullet-char="•" text:level="1">
        <style:list-level-properties text:min-label-width="10mm"/>
      </text:list-level-style-bullet>
    </text:list-style>
    <text:list-style style:name="id1-3-2-2-4-2-11-1-3-6-2-1-2">
      <text:list-level-style-bullet text:bullet-char="•" text:level="1">
        <style:list-level-properties text:min-label-width="10mm"/>
      </text:list-level-style-bullet>
    </text:list-style>
    <text:list-style style:name="id1-3-2-2-4-2-11-1-3-6-2-1-3">
      <text:list-level-style-bullet text:bullet-char="•" text:level="1">
        <style:list-level-properties text:min-label-width="10mm"/>
      </text:list-level-style-bullet>
    </text:list-style>
    <text:list-style style:name="id1-3-2-2-4-2-11-1-3-6-2-1-4">
      <text:list-level-style-bullet text:bullet-char="•" text:level="1">
        <style:list-level-properties text:min-label-width="10mm"/>
      </text:list-level-style-bullet>
    </text:list-style>
    <style:style style:family="table-column" style:parent-style-name="colspec" style:name="id1-3-2-2-4-2-13-1-1">
      <style:table-column-properties/>
    </style:style>
    <style:style style:family="table-column" style:parent-style-name="colspec" style:name="id1-3-2-2-4-2-13-1-2">
      <style:table-column-properties/>
    </style:style>
    <text:list-style style:name="id1-3-2-2-4-2-13-1-3-6-2-1">
      <text:list-level-style-bullet text:bullet-char="•" text:level="1">
        <style:list-level-properties text:min-label-width="10mm"/>
      </text:list-level-style-bullet>
    </text:list-style>
    <text:list-style style:name="id1-3-2-2-4-2-13-1-3-6-2-1-1">
      <text:list-level-style-bullet text:bullet-char="•" text:level="1">
        <style:list-level-properties text:min-label-width="10mm"/>
      </text:list-level-style-bullet>
    </text:list-style>
    <text:list-style style:name="id1-3-2-2-4-2-13-1-3-6-2-1-2">
      <text:list-level-style-bullet text:bullet-char="•" text:level="1">
        <style:list-level-properties text:min-label-width="10mm"/>
      </text:list-level-style-bullet>
    </text:list-style>
    <text:list-style style:name="id1-3-2-2-4-2-13-1-3-6-2-1-3">
      <text:list-level-style-bullet text:bullet-char="•" text:level="1">
        <style:list-level-properties text:min-label-width="10mm"/>
      </text:list-level-style-bullet>
    </text:list-style>
    <text:list-style style:name="id1-3-2-2-4-2-13-1-3-6-2-1-4">
      <text:list-level-style-bullet text:bullet-char="•" text:level="1">
        <style:list-level-properties text:min-label-width="10mm"/>
      </text:list-level-style-bullet>
    </text:list-style>
    <text:list-style style:name="id1-3-2-2-4-2-13-1-3-6-2-1-5">
      <text:list-level-style-bullet text:bullet-char="•" text:level="1">
        <style:list-level-properties text:min-label-width="10mm"/>
      </text:list-level-style-bullet>
    </text:list-style>
    <style:style style:family="table-column" style:parent-style-name="colspec" style:name="id1-3-2-2-4-2-15-1-1">
      <style:table-column-properties/>
    </style:style>
    <style:style style:family="table-column" style:parent-style-name="colspec" style:name="id1-3-2-2-4-2-15-1-2">
      <style:table-column-properties/>
    </style:style>
    <text:list-style style:name="id1-3-2-2-4-2-15-1-3-2-2-2">
      <text:list-level-style-bullet text:bullet-char="•" text:level="1">
        <style:list-level-properties text:min-label-width="10mm"/>
      </text:list-level-style-bullet>
    </text:list-style>
    <text:list-style style:name="id1-3-2-2-4-2-15-1-3-2-2-2-1">
      <text:list-level-style-bullet text:bullet-char="•" text:level="1">
        <style:list-level-properties text:min-label-width="10mm"/>
      </text:list-level-style-bullet>
    </text:list-style>
    <text:list-style style:name="id1-3-2-2-4-2-15-1-3-2-2-2-2">
      <text:list-level-style-bullet text:bullet-char="•" text:level="1">
        <style:list-level-properties text:min-label-width="10mm"/>
      </text:list-level-style-bullet>
    </text:list-style>
    <text:list-style style:name="id1-3-2-2-4-2-15-1-3-2-2-2-3">
      <text:list-level-style-bullet text:bullet-char="•" text:level="1">
        <style:list-level-properties text:min-label-width="10mm"/>
      </text:list-level-style-bullet>
    </text:list-style>
    <text:list-style style:name="id1-3-2-2-4-2-15-1-3-2-2-2-4">
      <text:list-level-style-bullet text:bullet-char="•" text:level="1">
        <style:list-level-properties text:min-label-width="10mm"/>
      </text:list-level-style-bullet>
    </text:list-style>
    <text:list-style style:name="id1-3-2-2-4-2-15-1-3-2-2-2-5">
      <text:list-level-style-bullet text:bullet-char="•" text:level="1">
        <style:list-level-properties text:min-label-width="10mm"/>
      </text:list-level-style-bullet>
    </text:list-style>
    <text:list-style style:name="id1-3-2-2-4-2-15-1-3-6-2-1">
      <text:list-level-style-bullet text:bullet-char="•" text:level="1">
        <style:list-level-properties text:min-label-width="10mm"/>
      </text:list-level-style-bullet>
    </text:list-style>
    <text:list-style style:name="id1-3-2-2-4-2-15-1-3-6-2-1-1">
      <text:list-level-style-bullet text:bullet-char="•" text:level="1">
        <style:list-level-properties text:min-label-width="10mm"/>
      </text:list-level-style-bullet>
    </text:list-style>
    <text:list-style style:name="id1-3-2-2-4-2-15-1-3-6-2-1-2">
      <text:list-level-style-bullet text:bullet-char="•" text:level="1">
        <style:list-level-properties text:min-label-width="10mm"/>
      </text:list-level-style-bullet>
    </text:list-style>
    <text:list-style style:name="id1-3-2-2-4-2-15-1-3-6-2-1-3">
      <text:list-level-style-bullet text:bullet-char="•" text:level="1">
        <style:list-level-properties text:min-label-width="10mm"/>
      </text:list-level-style-bullet>
    </text:list-style>
    <style:style style:family="table-column" style:parent-style-name="colspec" style:name="id1-3-2-2-4-2-17-1-1">
      <style:table-column-properties/>
    </style:style>
    <style:style style:family="table-column" style:parent-style-name="colspec" style:name="id1-3-2-2-4-2-17-1-2">
      <style:table-column-properties/>
    </style:style>
    <text:list-style style:name="id1-3-2-2-4-2-17-1-3-2-2-2">
      <text:list-level-style-bullet text:bullet-char="•" text:level="1">
        <style:list-level-properties text:min-label-width="10mm"/>
      </text:list-level-style-bullet>
    </text:list-style>
    <text:list-style style:name="id1-3-2-2-4-2-17-1-3-2-2-2-1">
      <text:list-level-style-bullet text:bullet-char="•" text:level="1">
        <style:list-level-properties text:min-label-width="10mm"/>
      </text:list-level-style-bullet>
    </text:list-style>
    <text:list-style style:name="id1-3-2-2-4-2-17-1-3-2-2-2-2">
      <text:list-level-style-bullet text:bullet-char="•" text:level="1">
        <style:list-level-properties text:min-label-width="10mm"/>
      </text:list-level-style-bullet>
    </text:list-style>
    <text:list-style style:name="id1-3-2-2-4-2-17-1-3-2-2-2-3">
      <text:list-level-style-bullet text:bullet-char="•" text:level="1">
        <style:list-level-properties text:min-label-width="10mm"/>
      </text:list-level-style-bullet>
    </text:list-style>
    <text:list-style style:name="id1-3-2-2-4-2-17-1-3-6-2-1">
      <text:list-level-style-bullet text:bullet-char="•" text:level="1">
        <style:list-level-properties text:min-label-width="10mm"/>
      </text:list-level-style-bullet>
    </text:list-style>
    <text:list-style style:name="id1-3-2-2-4-2-17-1-3-6-2-1-1">
      <text:list-level-style-bullet text:bullet-char="•" text:level="1">
        <style:list-level-properties text:min-label-width="10mm"/>
      </text:list-level-style-bullet>
    </text:list-style>
    <style:style style:family="table-column" style:parent-style-name="colspec" style:name="id1-3-2-2-4-2-19-1-1">
      <style:table-column-properties/>
    </style:style>
    <style:style style:family="table-column" style:parent-style-name="colspec" style:name="id1-3-2-2-4-2-19-1-2">
      <style:table-column-properties/>
    </style:style>
    <text:list-style style:name="id1-3-2-2-4-2-19-1-3-6-2-1">
      <text:list-level-style-bullet text:bullet-char="•" text:level="1">
        <style:list-level-properties text:min-label-width="10mm"/>
      </text:list-level-style-bullet>
    </text:list-style>
    <text:list-style style:name="id1-3-2-2-4-2-19-1-3-6-2-1-1">
      <text:list-level-style-bullet text:bullet-char="•" text:level="1">
        <style:list-level-properties text:min-label-width="10mm"/>
      </text:list-level-style-bullet>
    </text:list-style>
    <text:list-style style:name="id1-3-2-2-4-2-19-1-3-6-2-1-2">
      <text:list-level-style-bullet text:bullet-char="•" text:level="1">
        <style:list-level-properties text:min-label-width="10mm"/>
      </text:list-level-style-bullet>
    </text:list-style>
    <text:list-style style:name="id1-3-2-2-4-2-19-1-3-6-2-1-3">
      <text:list-level-style-bullet text:bullet-char="•" text:level="1">
        <style:list-level-properties text:min-label-width="10mm"/>
      </text:list-level-style-bullet>
    </text:list-style>
    <text:list-style style:name="id1-3-2-2-4-2-19-1-3-6-2-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19-1-3-6-2-1-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19-1-3-6-2-1-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19-1-3-6-2-1-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19-1-3-6-2-1-3-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19-1-3-6-2-1-3-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19-1-3-6-2-1-3-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19-1-3-6-2-1-3-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19-1-3-6-2-1-3-3-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style:style style:family="table-column" style:parent-style-name="colspec" style:name="id1-3-2-2-4-2-21-1-1">
      <style:table-column-properties/>
    </style:style>
    <style:style style:family="table-column" style:parent-style-name="colspec" style:name="id1-3-2-2-4-2-21-1-2">
      <style:table-column-properties/>
    </style:style>
    <text:list-style style:name="id1-3-2-2-4-2-21-1-3-6-2-1">
      <text:list-level-style-bullet text:bullet-char="•" text:level="1">
        <style:list-level-properties text:min-label-width="10mm"/>
      </text:list-level-style-bullet>
    </text:list-style>
    <text:list-style style:name="id1-3-2-2-4-2-21-1-3-6-2-1-1">
      <text:list-level-style-bullet text:bullet-char="•" text:level="1">
        <style:list-level-properties text:min-label-width="10mm"/>
      </text:list-level-style-bullet>
    </text:list-style>
    <text:list-style style:name="id1-3-2-2-4-2-21-1-3-6-2-1-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1-1-3-6-2-1-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1-1-3-6-2-1-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1-1-3-6-2-1-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1-1-3-6-2-1-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1-1-3-6-2-1-1-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1-1-3-6-2-1-1-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1-1-3-6-2-1-1-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1-1-3-6-2-1-1-3-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style:style style:family="table-column" style:parent-style-name="colspec" style:name="id1-3-2-2-4-2-23-1-1">
      <style:table-column-properties/>
    </style:style>
    <style:style style:family="table-column" style:parent-style-name="colspec" style:name="id1-3-2-2-4-2-23-1-2">
      <style:table-column-properties/>
    </style:style>
    <text:list-style style:name="id1-3-2-2-4-2-23-1-3-6-2-2">
      <text:list-level-style-bullet text:bullet-char="•" text:level="1">
        <style:list-level-properties text:min-label-width="10mm"/>
      </text:list-level-style-bullet>
    </text:list-style>
    <text:list-style style:name="id1-3-2-2-4-2-23-1-3-6-2-2-1">
      <text:list-level-style-bullet text:bullet-char="•" text:level="1">
        <style:list-level-properties text:min-label-width="10mm"/>
      </text:list-level-style-bullet>
    </text:list-style>
    <text:list-style style:name="id1-3-2-2-4-2-23-1-3-6-2-2-2">
      <text:list-level-style-bullet text:bullet-char="•" text:level="1">
        <style:list-level-properties text:min-label-width="10mm"/>
      </text:list-level-style-bullet>
    </text:list-style>
    <text:list-style style:name="id1-3-2-2-4-2-23-1-3-6-2-2-3">
      <text:list-level-style-bullet text:bullet-char="•" text:level="1">
        <style:list-level-properties text:min-label-width="10mm"/>
      </text:list-level-style-bullet>
    </text:list-style>
    <text:list-style style:name="id1-3-2-2-4-2-23-1-3-6-2-2-4">
      <text:list-level-style-bullet text:bullet-char="•" text:level="1">
        <style:list-level-properties text:min-label-width="10mm"/>
      </text:list-level-style-bullet>
    </text:list-style>
    <text:list-style style:name="id1-3-2-2-4-2-23-1-3-6-2-2-5">
      <text:list-level-style-bullet text:bullet-char="•" text:level="1">
        <style:list-level-properties text:min-label-width="10mm"/>
      </text:list-level-style-bullet>
    </text:list-style>
    <text:list-style style:name="id1-3-2-2-4-2-23-1-3-6-2-2-6">
      <text:list-level-style-bullet text:bullet-char="•" text:level="1">
        <style:list-level-properties text:min-label-width="10mm"/>
      </text:list-level-style-bullet>
    </text:list-style>
    <style:style style:family="table-column" style:parent-style-name="colspec" style:name="id1-3-2-2-4-2-25-1-1">
      <style:table-column-properties/>
    </style:style>
    <style:style style:family="table-column" style:parent-style-name="colspec" style:name="id1-3-2-2-4-2-25-1-2">
      <style:table-column-properties/>
    </style:style>
    <text:list-style style:name="id1-3-2-2-4-2-25-1-3-6-2-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5-1-3-6-2-2-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5-1-3-6-2-2-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5-1-3-6-2-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5-1-3-6-2-2-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5-1-3-6-2-2-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5-1-3-6-2-2-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5-1-3-6-2-2-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2-25-1-3-7-2-2">
      <text:list-level-style-bullet text:bullet-char="•" text:level="1">
        <style:list-level-properties text:min-label-width="10mm"/>
      </text:list-level-style-bullet>
    </text:list-style>
    <text:list-style style:name="id1-3-2-2-4-2-25-1-3-7-2-2-1">
      <text:list-level-style-bullet text:bullet-char="•" text:level="1">
        <style:list-level-properties text:min-label-width="10mm"/>
      </text:list-level-style-bullet>
    </text:list-style>
    <text:list-style style:name="id1-3-2-2-4-2-25-1-3-7-2-2-2">
      <text:list-level-style-bullet text:bullet-char="•" text:level="1">
        <style:list-level-properties text:min-label-width="10mm"/>
      </text:list-level-style-bullet>
    </text:list-style>
    <text:list-style style:name="id1-3-2-2-4-2-25-1-3-7-2-2-3">
      <text:list-level-style-bullet text:bullet-char="•" text:level="1">
        <style:list-level-properties text:min-label-width="10mm"/>
      </text:list-level-style-bullet>
    </text:list-style>
    <style:style style:family="table-column" style:parent-style-name="colspec" style:name="id1-3-2-2-4-2-27-1-1">
      <style:table-column-properties/>
    </style:style>
    <style:style style:family="table-column" style:parent-style-name="colspec" style:name="id1-3-2-2-4-2-27-1-2">
      <style:table-column-properties/>
    </style:style>
    <text:list-style style:name="id1-3-2-2-4-2-27-1-3-6-2-2">
      <text:list-level-style-bullet text:bullet-char="•" text:level="1">
        <style:list-level-properties text:min-label-width="10mm"/>
      </text:list-level-style-bullet>
    </text:list-style>
    <text:list-style style:name="id1-3-2-2-4-2-27-1-3-6-2-2-1">
      <text:list-level-style-bullet text:bullet-char="•" text:level="1">
        <style:list-level-properties text:min-label-width="10mm"/>
      </text:list-level-style-bullet>
    </text:list-style>
    <text:list-style style:name="id1-3-2-2-4-2-27-1-3-6-2-2-2">
      <text:list-level-style-bullet text:bullet-char="•" text:level="1">
        <style:list-level-properties text:min-label-width="10mm"/>
      </text:list-level-style-bullet>
    </text:list-style>
    <text:list-style style:name="id1-3-2-2-4-2-27-1-3-6-2-2-3">
      <text:list-level-style-bullet text:bullet-char="•" text:level="1">
        <style:list-level-properties text:min-label-width="10mm"/>
      </text:list-level-style-bullet>
    </text:list-style>
    <text:list-style style:name="id1-3-2-2-4-2-27-1-3-6-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7-1-3-6-2-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7-1-3-6-2-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7-1-3-6-2-2-7">
      <text:list-level-style-bullet text:bullet-char="•" text:level="1">
        <style:list-level-properties text:min-label-width="10mm"/>
      </text:list-level-style-bullet>
    </text:list-style>
    <text:list-style style:name="id1-3-2-2-4-2-27-1-3-7-2-3">
      <text:list-level-style-bullet text:bullet-char="•" text:level="1">
        <style:list-level-properties text:min-label-width="10mm"/>
      </text:list-level-style-bullet>
    </text:list-style>
    <text:list-style style:name="id1-3-2-2-4-2-27-1-3-7-2-3-1">
      <text:list-level-style-bullet text:bullet-char="•" text:level="1">
        <style:list-level-properties text:min-label-width="10mm"/>
      </text:list-level-style-bullet>
    </text:list-style>
    <text:list-style style:name="id1-3-2-2-4-2-27-1-3-7-2-3-2">
      <text:list-level-style-bullet text:bullet-char="•" text:level="1">
        <style:list-level-properties text:min-label-width="10mm"/>
      </text:list-level-style-bullet>
    </text:list-style>
    <text:list-style style:name="id1-3-2-2-4-2-27-1-3-7-2-3-3">
      <text:list-level-style-bullet text:bullet-char="•" text:level="1">
        <style:list-level-properties text:min-label-width="10mm"/>
      </text:list-level-style-bullet>
    </text:list-style>
    <style:style style:family="table-column" style:parent-style-name="colspec" style:name="id1-3-2-2-4-2-29-1-1">
      <style:table-column-properties/>
    </style:style>
    <style:style style:family="table-column" style:parent-style-name="colspec" style:name="id1-3-2-2-4-2-29-1-2">
      <style:table-column-properties/>
    </style:style>
    <text:list-style style:name="id1-3-2-2-4-2-29-1-3-6-2-2">
      <text:list-level-style-bullet text:bullet-char="•" text:level="1">
        <style:list-level-properties text:min-label-width="10mm"/>
      </text:list-level-style-bullet>
    </text:list-style>
    <text:list-style style:name="id1-3-2-2-4-2-29-1-3-6-2-2-1">
      <text:list-level-style-bullet text:bullet-char="•" text:level="1">
        <style:list-level-properties text:min-label-width="10mm"/>
      </text:list-level-style-bullet>
    </text:list-style>
    <text:list-style style:name="id1-3-2-2-4-2-29-1-3-6-2-2-2">
      <text:list-level-style-bullet text:bullet-char="•" text:level="1">
        <style:list-level-properties text:min-label-width="10mm"/>
      </text:list-level-style-bullet>
    </text:list-style>
    <text:list-style style:name="id1-3-2-2-4-2-29-1-3-6-2-2-3">
      <text:list-level-style-bullet text:bullet-char="•" text:level="1">
        <style:list-level-properties text:min-label-width="10mm"/>
      </text:list-level-style-bullet>
    </text:list-style>
    <text:list-style style:name="id1-3-2-2-4-2-29-1-3-6-2-2-4">
      <text:list-level-style-bullet text:bullet-char="•" text:level="1">
        <style:list-level-properties text:min-label-width="10mm"/>
      </text:list-level-style-bullet>
    </text:list-style>
    <text:list-style style:name="id1-3-2-2-4-2-29-1-3-6-2-2-5">
      <text:list-level-style-bullet text:bullet-char="•" text:level="1">
        <style:list-level-properties text:min-label-width="10mm"/>
      </text:list-level-style-bullet>
    </text:list-style>
    <text:list-style style:name="id1-3-2-2-4-2-29-1-3-6-2-2-6">
      <text:list-level-style-bullet text:bullet-char="•" text:level="1">
        <style:list-level-properties text:min-label-width="10mm"/>
      </text:list-level-style-bullet>
    </text:list-style>
    <text:list-style style:name="id1-3-2-2-4-2-29-1-3-7-2-2">
      <text:list-level-style-bullet text:bullet-char="•" text:level="1">
        <style:list-level-properties text:min-label-width="10mm"/>
      </text:list-level-style-bullet>
    </text:list-style>
    <text:list-style style:name="id1-3-2-2-4-2-29-1-3-7-2-2-1">
      <text:list-level-style-bullet text:bullet-char="•" text:level="1">
        <style:list-level-properties text:min-label-width="10mm"/>
      </text:list-level-style-bullet>
    </text:list-style>
    <text:list-style style:name="id1-3-2-2-4-2-29-1-3-7-2-2-2">
      <text:list-level-style-bullet text:bullet-char="•" text:level="1">
        <style:list-level-properties text:min-label-width="10mm"/>
      </text:list-level-style-bullet>
    </text:list-style>
    <text:list-style style:name="id1-3-2-2-4-2-29-1-3-7-2-2-3">
      <text:list-level-style-bullet text:bullet-char="•" text:level="1">
        <style:list-level-properties text:min-label-width="10mm"/>
      </text:list-level-style-bullet>
    </text:list-style>
    <style:style style:family="table-column" style:parent-style-name="colspec" style:name="id1-3-2-2-4-2-31-1-1">
      <style:table-column-properties/>
    </style:style>
    <style:style style:family="table-column" style:parent-style-name="colspec" style:name="id1-3-2-2-4-2-31-1-2">
      <style:table-column-properties/>
    </style:style>
    <text:list-style style:name="id1-3-2-2-4-2-31-1-3-6-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1-3-6-2-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1-3-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1-3-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1-3-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1-1-3-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1-1-3-6-2-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1-3-6-2-2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1-3-6-2-2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1-1-3-6-2-2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1-1-3-6-2-2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2-4-2-33-1-1">
      <style:table-column-properties/>
    </style:style>
    <style:style style:family="table-column" style:parent-style-name="colspec" style:name="id1-3-2-2-4-2-33-1-2">
      <style:table-column-properties/>
    </style:style>
    <text:list-style style:name="id1-3-2-2-4-2-33-1-3-2-2-2">
      <text:list-level-style-bullet text:bullet-char="•" text:level="1">
        <style:list-level-properties text:min-label-width="10mm"/>
      </text:list-level-style-bullet>
    </text:list-style>
    <text:list-style style:name="id1-3-2-2-4-2-33-1-3-2-2-2-1">
      <text:list-level-style-bullet text:bullet-char="•" text:level="1">
        <style:list-level-properties text:min-label-width="10mm"/>
      </text:list-level-style-bullet>
    </text:list-style>
    <text:list-style style:name="id1-3-2-2-4-2-33-1-3-2-2-2-2">
      <text:list-level-style-bullet text:bullet-char="•" text:level="1">
        <style:list-level-properties text:min-label-width="10mm"/>
      </text:list-level-style-bullet>
    </text:list-style>
    <text:list-style style:name="id1-3-2-2-4-2-33-1-3-2-2-2-3">
      <text:list-level-style-bullet text:bullet-char="•" text:level="1">
        <style:list-level-properties text:min-label-width="10mm"/>
      </text:list-level-style-bullet>
    </text:list-style>
    <text:list-style style:name="id1-3-2-2-4-2-33-1-3-3-2-1">
      <text:list-level-style-bullet text:bullet-char="•" text:level="1">
        <style:list-level-properties text:min-label-width="10mm"/>
      </text:list-level-style-bullet>
    </text:list-style>
    <text:list-style style:name="id1-3-2-2-4-2-33-1-3-3-2-1-1">
      <text:list-level-style-bullet text:bullet-char="•" text:level="1">
        <style:list-level-properties text:min-label-width="10mm"/>
      </text:list-level-style-bullet>
    </text:list-style>
    <text:list-style style:name="id1-3-2-2-4-2-33-1-3-3-2-1-2">
      <text:list-level-style-bullet text:bullet-char="•" text:level="1">
        <style:list-level-properties text:min-label-width="10mm"/>
      </text:list-level-style-bullet>
    </text:list-style>
    <text:list-style style:name="id1-3-2-2-4-2-33-1-3-14-2-1">
      <text:list-level-style-bullet text:bullet-char="•" text:level="1">
        <style:list-level-properties text:min-label-width="10mm"/>
      </text:list-level-style-bullet>
    </text:list-style>
    <text:list-style style:name="id1-3-2-2-4-2-33-1-3-14-2-1-1">
      <text:list-level-style-bullet text:bullet-char="•" text:level="1">
        <style:list-level-properties text:min-label-width="10mm"/>
      </text:list-level-style-bullet>
    </text:list-style>
    <text:list-style style:name="id1-3-2-2-4-2-33-1-3-14-2-1-2">
      <text:list-level-style-bullet text:bullet-char="•" text:level="1">
        <style:list-level-properties text:min-label-width="10mm"/>
      </text:list-level-style-bullet>
    </text:list-style>
    <text:list-style style:name="id1-3-2-2-4-2-33-1-3-14-2-1-3">
      <text:list-level-style-bullet text:bullet-char="•" text:level="1">
        <style:list-level-properties text:min-label-width="10mm"/>
      </text:list-level-style-bullet>
    </text:list-style>
    <text:list-style style:name="id1-3-2-2-4-2-33-1-3-14-2-1-4">
      <text:list-level-style-bullet text:bullet-char="•" text:level="1">
        <style:list-level-properties text:min-label-width="10mm"/>
      </text:list-level-style-bullet>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Subsidieregeling Sociaal Domein gemeente Leusden 2027</text:p>
      <text:section text:name="regeling_id1-3-2" text:style-name="regeling">
        <text:section text:name="aanhef_id1-3-2-1" text:style-name="aanhef">
          <text:section text:name="preambule_id1-3-2-1-1" text:style-name="preambule">
            <text:p text:style-name="al">Het college van burgemeester en wethouders van gemeente Leusden;</text:p>
            <text:p text:style-name="al"/>
            <text:p text:style-name="al">overwegende dat het college van burgemeester en wethouders op grond van artikel 3 juncto artikel 2, lid 1,sub g, h, j, k en l van de Algemene subsidieverordening Leusden 2024 een nadere regeling kan vaststellen; </text:p>
            <text:p text:style-name="al"/>
            <text:p text:style-name="al">Gelet op: </text:p>
            <text:list text:style-name="id1-3-2-1-1-6">
              <text:list-item text:style-override="id1-3-2-1-1-6-1">
                <text:number>•</text:number>
                <text:p text:style-name="al">de Algemene wet bestuursrecht (Awb);</text:p>
              </text:list-item>
              <text:list-item text:style-override="id1-3-2-1-1-6-2">
                <text:number>•</text:number>
                <text:p text:style-name="al">de Algemene subsidieverordening Leusden 2024 (ASV);</text:p>
              </text:list-item>
              <text:list-item text:style-override="id1-3-2-1-1-6-3">
                <text:number>•</text:number>
                <text:p text:style-name="al">het beleidskader Sociaal Domein Thuis in Leusden 2023 – 2027 van de gemeente Leusden;</text:p>
              </text:list-item>
            </text:list>
            <text:p text:style-name="al">besluit vast te stellen de hiernavolgende ‘Subsidieregeling Sociaal Domein gemeente Leusden 2027’.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1</text:span> – Opbouw en rangorde</text:p>
              <text:list text:style-name="id1-3-2-2-1-2-2">
                <text:list-item text:style-override="id1-3-2-2-1-2-2">
                  <text:number>1.</text:number>
                  <text:p text:style-name="al">Deze subsidieregeling bestaat uit een algemeen gedeelte (hoofdstukken 1 en 4) die van toepassing is op alle aanvragen.</text:p>
                </text:list-item>
                <text:list-item text:style-override="id1-3-2-2-1-2-3">
                  <text:number>2.</text:number>
                  <text:p text:style-name="al">Er kunnen aanvullende bepalingen ten opzichte van hoofdstuk 1 gelden. Deze staan geformuleerd in de hoofdstukken 2 en 3 van deze subsidieregeling en gelden naast de bepalingen van hoofdstuk 1. </text:p>
                </text:list-item>
                <text:list-item text:style-override="id1-3-2-2-1-2-4">
                  <text:number>3.</text:number>
                  <text:p text:style-name="al">Er kunnen afwijkende bepalingen gelden ten opzichte van hoofdstuk 1. Deze staan geformuleerd in de hoofdstukken 2 en 3 en gaan dan voor op de specifieke bepaling over hetzelfde onderwerp genoemd in hoofdstuk 1. </text:p>
                </text:list-item>
              </text:list>
            </text:section>
            <text:section text:name="artikel_id1-3-2-2-1-3" text:style-name="artikel">
              <text:p text:style-name="artikel_kop_titel"><text:span text:style-name="artikel_kop_label">Artikel</text:span> <text:span text:style-name="artikel_kop_nr">1.2</text:span> – Verhouding ASV 2024</text:p>
              <text:p text:style-name="al">Deze subsidieregeling is een subsidieregeling in de zin van art. 3 van de ASV. Gelet hierop zijn de bepalingen van de ASV van toepassing, tenzij hiervan in deze subsidieregeling wordt afgeweken.</text:p>
            </text:section>
            <text:section text:name="artikel_id1-3-2-2-1-4" text:style-name="artikel">
              <text:p text:style-name="artikel_kop_titel"><text:span text:style-name="artikel_kop_label">Artikel</text:span> <text:span text:style-name="artikel_kop_nr">1.3</text:span> – Kosten van de subsidiabele activiteiten</text:p>
              <text:p text:style-name="al">Een subsidieontvanger krijgt alleen subsidie voor de kosten die aantoonbaar en noodzakelijk zijn voor de uitvoering van de gesubsidieerde activiteiten genoemd in hoofdstuk 3. </text:p>
            </text:section>
            <text:section text:name="artikel_id1-3-2-2-1-5" text:style-name="artikel">
              <text:p text:style-name="artikel_kop_titel"><text:span text:style-name="artikel_kop_label">Artikel</text:span> <text:span text:style-name="artikel_kop_nr">1.4</text:span> – Aanvraagtermijn</text:p>
              <text:p text:style-name="al">Subsidieaanvragen kunnen worden ingediend vanaf de datum van inwerkingtreding van deze subsidieregeling tot en met 18 oktober 2026. Aanvragen die voor inwerkingtreding en na 18 oktober 2026 worden ingediend, worden geweigerd. </text:p>
            </text:section>
            <text:section text:name="artikel_id1-3-2-2-1-6" text:style-name="artikel">
              <text:p text:style-name="artikel_kop_titel"><text:span text:style-name="artikel_kop_label">Artikel</text:span> <text:span text:style-name="artikel_kop_nr">1.5</text:span> - Begrotingsvoorbehoud</text:p>
              <text:p text:style-name="al">De subsidieplafonds worden vastgesteld voordat de gemeentebegroting voor 2027 wordt vastgesteld. Daarmee bestaat ook de mogelijkheid dat de subsidieplafonds nog verlaagd worden. Subsidies die worden verleend voordat de gemeentebegroting is vastgesteld, worden verleend onder de voorwaarde dat voldoende middelen beschikbaar worden gesteld. Deze voorwaarde wordt opgenomen in de verleningsbeschikking. </text:p>
            </text:section>
            <text:section text:name="artikel_id1-3-2-2-1-7" text:style-name="artikel">
              <text:p text:style-name="artikel_kop_titel"><text:span text:style-name="artikel_kop_label">Artikel</text:span> <text:span text:style-name="artikel_kop_nr">1.6</text:span> – Beslistermijn</text:p>
              <text:p text:style-name="al">Uiterlijk 31 december 2026 neemt het college van burgemeester en wethouders een besluit op de aanvraag.</text:p>
            </text:section>
            <text:section text:name="artikel_id1-3-2-2-1-8" text:style-name="artikel">
              <text:p text:style-name="artikel_kop_titel"><text:span text:style-name="artikel_kop_label">Artikel</text:span> <text:span text:style-name="artikel_kop_nr">1.7</text:span> – Verdeling subsidie</text:p>
              <text:list text:style-name="id1-3-2-2-1-8-2">
                <text:list-item text:style-override="id1-3-2-2-1-8-2">
                  <text:number>1.</text:number>
                  <text:p text:style-name="al">De subsidies worden beoordeeld en eventueel verstrekt op basis van volgorde van binnenkomst van de volledige aanvraag (datum van ontvangst door het college is hierin leidend), tenzij een andere verdeelsleutel is opgenomen bij het onderdeel ‘Wijze van verdelen’ in hoofdstuk 3. Is een aanvraag onvolledig dan geldt de datum van de ontvangen aanvulling, conform de hersteltermijn van het college, als officiële datum van ontvangst van de aanvraag. </text:p>
                </text:list-item>
                <text:list-item text:style-override="id1-3-2-2-1-8-3">
                  <text:number>2.</text:number>
                  <text:p text:style-name="al">Aanvullend op artikel 6 van de ASV is een aanvraag pas volledig wanneer:</text:p>
                  <text:list text:style-name="id1-3-2-2-1-8-3-3">
                    <text:list-item text:style-override="id1-3-2-2-1-8-3-3-1">
                      <text:number>-</text:number>
                      <text:p text:style-name="al">Het activiteitenplan voldoet aan de voorwaarden van de specifieke subsidieregel uit hoofdstuk 3 waar aanvrager aanspraak op wil maken en waaruit blijkt dat de activiteiten bijdragen aan de doelstellingen; </text:p>
                    </text:list-item>
                    <text:list-item text:style-override="id1-3-2-2-1-8-3-3-2">
                      <text:number>-</text:number>
                      <text:p text:style-name="al">Er een kloppende begroting van en een dekkingsplan voor de kosten van deze activiteiten aanwezig is;</text:p>
                    </text:list-item>
                    <text:list-item text:style-override="id1-3-2-2-1-8-3-3-3">
                      <text:number>-</text:number>
                      <text:p text:style-name="al">Aanvrager heeft beschreven hoe de aangevraagde activiteiten bijdragen aan <text:span text:style-name="nadrukvet">inclusie</text:span>. Het is belangrijk dat iedereen mee moet kunnen doen, daarom vragen we de aanvrager in zijn informatievoorziening (digitaal/schriftelijk en mondeling) rekening te houden met doven/slechthorenden, blinden/slechtzienden en laaggeletterden. En wanneer aanvrager bijeenkomsten of activiteiten uitvoert, dat iedereen mee kan doen. Te denken valt aan mensen met een andere achtergrond, geloof, geaardheid, sekse, maar ook mensen met een beperking (rolstoelers bijvoorbeeld);</text:p>
                    </text:list-item>
                    <text:list-item text:style-override="id1-3-2-2-1-8-3-3-4">
                      <text:number>-</text:number>
                      <text:p text:style-name="al">Aanvrager beschrijft hoe de aangevraagde activiteiten bijdragen aan <text:span text:style-name="nadrukvet">netwerken</text:span>. In Leusden moet iedereen mee kunnen doen. Daarom vraagt het college of aanvrager in gesprekken met Leusdense inwoners expliciet stil wil staan bij hun netwerk. Dit kan door inwoners hierover vragen te stellen, hen indien nodig te helpen bij het aansluiten bij een netwerk, zelf een netwerk te bieden, of hen te verwijzen naar een organisatie die ze hierbij kan helpen. </text:p>
                    </text:list-item>
                  </text:list>
                </text:list-item>
              </text:list>
            </text:section>
            <text:section text:name="artikel_id1-3-2-2-1-9" text:style-name="artikel">
              <text:p text:style-name="artikel_kop_titel"><text:span text:style-name="artikel_kop_label">Artikel</text:span> <text:span text:style-name="artikel_kop_nr">1.8</text:span> – Verplichtingen subsidieontvanger</text:p>
              <text:p text:style-name="al">Naast de in de ASV 2024 vermelde verplichtingen over tussentijdse rapportages, meldingsplicht bij afwijkingen en overige verplichtingen van de subsidieontvanger is het college conform artikel 12, lid 2 van de ASV bevoegd om nadere verplichtingen op te leggen.</text:p>
            </text:section>
            <text:section text:name="artikel_id1-3-2-2-1-10" text:style-name="artikel">
              <text:p text:style-name="artikel_kop_titel"><text:span text:style-name="artikel_kop_label">Artikel</text:span> <text:span text:style-name="artikel_kop_nr">1.9</text:span> – Subsidieverlening</text:p>
              <text:p text:style-name="al">De subsidieverlening vindt plaats voor de periode van 1 januari 2027 tot en met 31 december 2027. </text:p>
            </text:section>
            <text:p text:style-name="hoofdstuk_bottom"/>
          </text:section>
          <text:section text:name="hoofdstuk_id1-3-2-2-2" text:style-name="hoofdstuk">
            <text:p text:style-name="hoofdstuk_kop"><text:span text:style-name="label">Hoofdstuk</text:span> <text:span text:style-name="nr">2</text:span> – Beleidskader Sociaal Domein</text:p>
            <text:section text:name="artikel_id1-3-2-2-2-2" text:style-name="artikel">
              <text:p text:style-name="artikel_kop_titel"><text:span text:style-name="artikel_kop_label"/> </text:p>
              <text:p text:style-name="al">In het beleidskader sociaal domein 'Thuis in Leusden' maart 2023-2027 wordt gewerkt vanuit een visie op het (samen) leven van inwoners, gevisualiseerd in een huis (zie onderstaand figuur). Dit huis staat symbool voor een mensenleven, inwoner of huishouden. </text:p>
              <text:p text:style-name="al">
              <draw:frame><draw:text-box><text:section text:name="plaatje_id1-3-2-2-2-2-3-1" text:style-name="plaatje">
                <text:p text:style-name="illustratie_id1-3-2-2-2-2-3-1-1"><draw:frame draw:style-name="illustratie_id1-3-2-2-2-2-3-1-1" text:anchor-type="paragraph" svg:width="150mm" svg:height="112.6mm"><draw:image xlink:href="Pictures/Schermafbeelding2026-08-13133629idd45e4ec-04fa-400e-a565-360001e72772.png" xlink:type="simple"/></draw:frame></text:p>
              </text:section></draw:text-box></draw:frame>
            </text:p>
            </text:section>
            <text:p text:style-name="hoofdstuk_bottom"/>
          </text:section>
          <text:section text:name="hoofdstuk_id1-3-2-2-3" text:style-name="hoofdstuk">
            <text:p text:style-name="hoofdstuk_kop"><text:span text:style-name="label">Hoofdstuk</text:span> <text:span text:style-name="nr">2</text:span> - Visie Sociaal Domein</text:p>
            <text:section text:name="artikel_id1-3-2-2-3-2" text:style-name="artikel">
              <text:p text:style-name="artikel_kop_titel"><text:span text:style-name="artikel_kop_label"/> </text:p>
              <text:p text:style-name="al">In hoofdstuk 1 staat het algemene gedeelte van de subsidieregeling geformuleerd. Van het algemene gedeelte kan zijn afgeweken in de hoofdstukken 2 en 3 of er kunnen aanvullende (extra) regels gelden ten opzichte van de hoofdstukken 2 en 3. De afwijkingen gaan dan voor op het bepaalde in het algemene gedeelte. </text:p>
              <text:section text:name="table_id1-3-2-2-3-2-3" text:style-name="table">
                <text:p text:style-name="table_top"/>
                <table:table table:style-name="tgroup">
                  <table:table-column table:style-name="id1-3-2-2-3-2-3-1-1"/>
                  <table:table-column table:style-name="id1-3-2-2-3-2-3-1-2"/>
                  <table:table-row table:style-name="row">
                    <table:table-cell table:style-name="cell_frame_all" table:number-rows-spanned="1" table:number-columns-spanned="2">
                      <text:list text:style-name="id1-3-2-2-3-2-3-1-3-1-1-1">
                        <text:list-item text:style-override="id1-3-2-2-3-2-3-1-3-1-1-1-1">
                          <text:number/>
                          <text:p text:style-name="table_al">
                            <text:span text:style-name="nadrukvet">
                              <text:span text:style-name="nadrukcur">1. </text:span>
                            </text:span>
                            <text:span text:style-name="nadrukvet">
                              <text:span text:style-name="nadrukcur">Vaste basis</text:span>
                            </text:span>
                          </text:p>
                        </text:list-item>
                      </text:list>
                    </table:table-cell>
                  </table:table-row>
                  <table:table-row table:style-name="row">
                    <table:table-cell table:style-name="cell_frame_all" table:number-rows-spanned="1" table:number-columns-spanned="1">
                      <text:p text:style-name="table_al">
                        <text:span text:style-name="nadrukcur">Doelstellingen Beleidskader</text:span>
                      </text:p>
                    </table:table-cell>
                    <table:table-cell table:style-name="cell_frame_all" table:number-rows-spanned="1" table:number-columns-spanned="1">
                      <text:p text:style-name="table_al">
                        <text:span text:style-name="nadrukcur">Subsidiabele activiteiten</text:span>
                      </text:p>
                    </table:table-cell>
                  </table:table-row>
                  <table:table-row table:style-name="row">
                    <table:table-cell table:style-name="cell_frame_all" table:number-rows-spanned="1" table:number-columns-spanned="1">
                      <text:p text:style-name="table_al">Ieder mens, en iedere inwoner van Leusden, heeft in het leven een vaste basis nodig. Een fundament waarop je kunt bouwen, zeker in tijden van onzekerheid. Zo hebben inwoners zekerheid nodig dat zij voldoende inkomen hebben om te kunnen leven, dat zij kunnen rondkomen. Het liefst met een inkomen door werk, of vanuit een uitkering en met ondersteuning van de overheid. Maar een vaste basis is meer dan deze veel besproken ‘bestaanszekerheid’. Het gaat ook om wonen, passend kunnen wonen, een plek hebben van waaruit je je leven kunt opbouwen. Zelfstandig of met ondersteuning. En dat in een veilige leefomgeving - mensen hebben veiligheid nodig om te wonen en te leven, een veilig bestaan. Rondkomen, wonen en veiligheid vormen een fundament in het leven. Als deze vaste basis ontbreekt, heeft dat een grote impact op iemands (gezins)leven. Niet kunnen rondkomen heeft bijvoorbeeld negatieve gevolgen voor de gezondheid, sociale contacten en kansen van kinderen. Daarom moeten we eerst dáár beginnen, werken aan die vaste basis, zodat mensen hun leven kunnen leven en problematiek waar mogelijk kan worden voorkomen. Inwoners én gemeente hebben daar een verantwoordelijkheid in. Daarom is dit de fundering van het huis - een huis dat symbool staat voor een mensenleven, inwoner of huishouden.</text:p>
                    </table:table-cell>
                    <table:table-cell table:style-name="cell_frame_all" table:number-rows-spanned="1" table:number-columns-spanned="1">
                      <text:p text:style-name="table_al">Alleen voor de onderdelen 2 (Verbindend netwerk), 3 (Vitaal leven) en 4 (Passende Ondersteuning) kan subsidie worden aangevraagd. In hoofdstuk 2 staan de subsidiabele activiteiten op hoofdlijnen beschreven. In hoofdstuk 3 staan de concrete aan te vragen subsidiabele activiteiten vermeld. </text:p>
                    </table:table-cell>
                  </table:table-row>
                </table:table>
                <text:p text:style-name="table_bottom"/>
              </text:section>
              <text:p text:style-name="al"/>
              <text:section text:name="table_id1-3-2-2-3-2-5" text:style-name="table">
                <text:p text:style-name="table_top"/>
                <table:table table:style-name="tgroup">
                  <table:table-column table:style-name="id1-3-2-2-3-2-5-1-1"/>
                  <table:table-column table:style-name="id1-3-2-2-3-2-5-1-2"/>
                  <table:table-row table:style-name="row">
                    <table:table-cell table:style-name="cell_frame_all" table:number-rows-spanned="1" table:number-columns-spanned="2">
                      <text:list text:style-name="id1-3-2-2-3-2-5-1-3-1-1-1">
                        <text:list-item text:style-override="id1-3-2-2-3-2-5-1-3-1-1-1-1">
                          <text:number/>
                          <text:p text:style-name="table_al">
                            <text:span text:style-name="nadrukvet">
                              <text:span text:style-name="nadrukcur">2. </text:span>
                            </text:span>
                            <text:span text:style-name="nadrukvet">
                              <text:span text:style-name="nadrukcur">Verbindend netwerk</text:span>
                            </text:span>
                          </text:p>
                        </text:list-item>
                      </text:list>
                    </table:table-cell>
                  </table:table-row>
                  <table:table-row table:style-name="row">
                    <table:table-cell table:style-name="cell_frame_all" table:number-rows-spanned="1" table:number-columns-spanned="1">
                      <text:p text:style-name="table_al">
                        <text:span text:style-name="nadrukcur">Doelstellingen Beleidskader</text:span>
                      </text:p>
                    </table:table-cell>
                    <table:table-cell table:style-name="cell_frame_all" table:number-rows-spanned="1" table:number-columns-spanned="1">
                      <text:p text:style-name="table_al">
                        <text:span text:style-name="nadrukcur">Subsidiabele activiteiten</text:span>
                      </text:p>
                    </table:table-cell>
                  </table:table-row>
                  <table:table-row table:style-name="row">
                    <table:table-cell table:style-name="cell_frame_all" table:number-rows-spanned="1" table:number-columns-spanned="1">
                      <text:p text:style-name="table_al">Aanvullend op een vaste basis, heeft ieder mens verbinding nodig met mensen om zich heen. Verbinding is meer dan elkaar af en toe ontmoeten, meer dan het ondernemen van activiteiten buiten de deur. Hoewel dat belangrijk is en blijft, betekent ontmoeten van mensen tijdens een activiteit nog niet dat iemand zich ook verbonden voelt met anderen, dat iemand onderdeel is van een betekenisvol netwerk. Een netwerk waarin mensen elkaar kennen, zich thuis voelen bij elkaar, iets voor de ander doen, op elkaar kunnen terugvallen. Of dat nu een netwerk is van familie, vrienden, een sportvereniging, een kerk, een wijkvereniging, een mama-café, of een serviceclub. Inwoners dragen zelf bij aan één of meerdere netwerken en zetten zich ervoor in. Inwoners die moeite hebben om aansluiting te vinden, worden ondersteund bij het thuis raken in een netwerk. Een structuur van verbindende netwerken zorgt voor een sterke samenleving van inwoners, die een uitdaging aan kan.</text:p>
                    </table:table-cell>
                    <table:table-cell table:style-name="cell_frame_all" table:number-rows-spanned="1" table:number-columns-spanned="1">
                      <text:p text:style-name="table_al">2a. Begeleiden en ondersteunen van taallessen voor statushouders</text:p>
                      <text:p text:style-name="table_al"/>
                      <text:p text:style-name="table_al">2b. Bieden van juridische ondersteuning aan statushouders.</text:p>
                      <text:p text:style-name="table_al"/>
                      <text:p text:style-name="table_al">2c. Ondersteunen van statushouders om duurzame sociale relaties op te bouwen middels een maatjesproject. </text:p>
                      <text:p text:style-name="table_al"/>
                      <text:p text:style-name="table_al">2d. Ondersteunen van wijkverenigingen in de gemeente Leusden </text:p>
                      <text:p text:style-name="table_al"/>
                      <text:p text:style-name="table_al">2e. Ondersteunen van ontmoeting en het bijdragen aan een verbindend netwerk voor inwoners met een verstandelijke beperking </text:p>
                      <text:p text:style-name="table_al"/>
                      <text:p text:style-name="table_al">2f. Faciliteren van een ontmoetingsplek voor verenigingen en andere niet-commerciële groepen binnen Achterveld en organiseren van activiteiten op sociaal cultureel gebied</text:p>
                      <text:p text:style-name="table_al"/>
                      <text:p text:style-name="table_al">2g. Ondersteunen van een coördinatie- en informatiepunt op het gebied van informele zorg en welzijnsactiviteiten door vrijwilligers</text:p>
                      <text:p text:style-name="table_al"/>
                      <text:p text:style-name="table_al">2h. Ondersteunen van samenwerking tussen informele en formele (zorg)netwerken</text:p>
                    </table:table-cell>
                  </table:table-row>
                </table:table>
                <text:p text:style-name="table_bottom"/>
              </text:section>
              <text:p text:style-name="al"/>
              <text:section text:name="table_id1-3-2-2-3-2-7" text:style-name="table">
                <text:p text:style-name="table_top"/>
                <table:table table:style-name="tgroup">
                  <table:table-column table:style-name="id1-3-2-2-3-2-7-1-1"/>
                  <table:table-column table:style-name="id1-3-2-2-3-2-7-1-2"/>
                  <table:table-row table:style-name="row">
                    <table:table-cell table:style-name="cell_frame_all" table:number-rows-spanned="1" table:number-columns-spanned="2">
                      <text:list text:style-name="id1-3-2-2-3-2-7-1-3-1-1-1">
                        <text:list-item text:style-override="id1-3-2-2-3-2-7-1-3-1-1-1-1">
                          <text:number/>
                          <text:p text:style-name="table_al">
                            <text:span text:style-name="nadrukvet">
                              <text:span text:style-name="nadrukcur">3. </text:span>
                            </text:span>
                            <text:span text:style-name="nadrukvet">
                              <text:span text:style-name="nadrukcur">Vitaal leven</text:span>
                            </text:span>
                          </text:p>
                        </text:list-item>
                      </text:list>
                    </table:table-cell>
                  </table:table-row>
                  <table:table-row table:style-name="row">
                    <table:table-cell table:style-name="cell_frame_all" table:number-rows-spanned="1" table:number-columns-spanned="1">
                      <text:p text:style-name="table_al">
                        <text:span text:style-name="nadrukcur">Doelstellingen Beleidskader</text:span>
                      </text:p>
                    </table:table-cell>
                    <table:table-cell table:style-name="cell_frame_all" table:number-rows-spanned="1" table:number-columns-spanned="1">
                      <text:p text:style-name="table_al">
                        <text:span text:style-name="nadrukcur">Subsidiabele activiteiten</text:span>
                      </text:p>
                    </table:table-cell>
                  </table:table-row>
                  <table:table-row table:style-name="row">
                    <table:table-cell table:style-name="cell_frame_all" table:number-rows-spanned="1" table:number-columns-spanned="1">
                      <text:p text:style-name="table_al">Op de fundering van een vaste basis, en verbonden in een netwerk, kunnen inwoners een vitaal leven opbouwen. Een vitaal leven is een gezond leven. Gezondheid is niet vanzelfsprekend, maar een gezonde leefstijl is een keuze, en een verantwoordelijkheid van ons allemaal. Gezonde voeding, sporten en bewegen, ontmoeten en het opdoen van inspiratie door bijvoorbeeld cultuur, zijn bij uitstek manieren om te werken aan het verbeteren van fysieke en mentale gezondheid. Een sterkere fysieke en mentale gezondheid geven inwoners veerkracht. Met veerkracht heb je de kracht om terug te veren na tegenslag, of overeind te blijven als het leven zwaar is. Veerkracht stelt inwoners in staat om uitdagingen aan te kunnen. Vitaliteit en veerkracht helpen kinderen gezond opgroeien, jongeren en (jong) volwassenen zich te ontwikkelen en ouderen vitaal ouder te worden. Vitaliteit en veerkracht van inwoners en van de samenleving kan problematiek voorkomen of helpen verminderen. Hierin ligt de kern van preventie.</text:p>
                    </table:table-cell>
                    <table:table-cell table:style-name="cell_frame_all" table:number-rows-spanned="1" table:number-columns-spanned="1">
                      <text:p text:style-name="table_al">3a. Jeugdigen groeien kansrijk op en ontwikkelen zich gezond en veilig</text:p>
                      <text:p text:style-name="table_al"/>
                      <text:p text:style-name="table_al">3b. Jeugdigen groeien kansrijk op en ontwikkelen zich gezond en veilig</text:p>
                      <text:p text:style-name="table_al"/>
                      <text:p text:style-name="table_al">3c. Jeugdigen groeien kansrijk op en ontwikkelen zich gezond en veilig</text:p>
                      <text:p text:style-name="table_al"/>
                      <text:p text:style-name="table_al">3d. Jeugdigen groeien kansrijk op en ontwikkelen zich gezond en veilig</text:p>
                      <text:p text:style-name="table_al"/>
                      <text:p text:style-name="table_al">3e. Jeugdigen groeien kansrijk op en ontwikkelen zich gezond en veilig</text:p>
                      <text:p text:style-name="table_al"/>
                      <text:p text:style-name="table_al">3f. Jeugdigen groeien kansrijk op en ontwikkelen zich gezond en veilig</text:p>
                      <text:p text:style-name="table_al"/>
                      <text:p text:style-name="table_al">3g. Uitvoering geven aan de Brede Regeling Combinatiefunctionarissen en het Leusdense Sport- en Beweegakkoord</text:p>
                    </table:table-cell>
                  </table:table-row>
                </table:table>
                <text:p text:style-name="table_bottom"/>
              </text:section>
              <text:p text:style-name="al"/>
              <text:section text:name="table_id1-3-2-2-3-2-9" text:style-name="table">
                <text:p text:style-name="table_top"/>
                <table:table table:style-name="tgroup">
                  <table:table-column table:style-name="id1-3-2-2-3-2-9-1-1"/>
                  <table:table-column table:style-name="id1-3-2-2-3-2-9-1-2"/>
                  <table:table-row table:style-name="row">
                    <table:table-cell table:style-name="cell_frame_all" table:number-rows-spanned="1" table:number-columns-spanned="2">
                      <text:list text:style-name="id1-3-2-2-3-2-9-1-3-1-1-1">
                        <text:list-item text:style-override="id1-3-2-2-3-2-9-1-3-1-1-1-1">
                          <text:number/>
                          <text:p text:style-name="table_al">
                            <text:span text:style-name="nadrukvet">
                              <text:span text:style-name="nadrukcur">4. </text:span>
                            </text:span>
                            <text:span text:style-name="nadrukvet">
                              <text:span text:style-name="nadrukcur">Passende ondersteuning</text:span>
                            </text:span>
                          </text:p>
                        </text:list-item>
                      </text:list>
                    </table:table-cell>
                  </table:table-row>
                  <table:table-row table:style-name="row">
                    <table:table-cell table:style-name="cell_frame_all" table:number-rows-spanned="1" table:number-columns-spanned="1">
                      <text:p text:style-name="table_al">
                        <text:span text:style-name="nadrukcur">Doelstellingen Beleidskader</text:span>
                      </text:p>
                    </table:table-cell>
                    <table:table-cell table:style-name="cell_frame_all" table:number-rows-spanned="1" table:number-columns-spanned="1">
                      <text:p text:style-name="table_al">
                        <text:span text:style-name="nadrukcur">Subsidiabele activiteiten</text:span>
                      </text:p>
                    </table:table-cell>
                  </table:table-row>
                  <table:table-row table:style-name="row">
                    <table:table-cell table:style-name="cell_frame_all" table:number-rows-spanned="1" table:number-columns-spanned="1">
                      <text:p text:style-name="table_al">In het dak van het huis, als sluitstuk, is er de passende ondersteuning die de gemeente biedt. Inwoners die de grenzen van hun mogelijkheden en netwerk bereiken, en ondersteuning of (specialistische) hulp nodig hebben, kunnen daar een beroep op doen. Hierbij kan het bijvoorbeeld gaan om een uitkering vanuit de bijstand, jeugdhulp door begeleiding thuis bij problemen in het gezin, praktische ondersteuning bij het (langer) thuis blijven wonen, of behandeling van psychische klachten. Als gemeente zijn we daar verantwoordelijk voor, en samen met maatschappelijk partners en aanbieders bieden we die ondersteuning en zorg. Dat vraagt veel van gemeenten en aanbieders, en daarom werken we op het gebied van zorg (regionaal) samen om de benodigde zorg in te kopen en te voldoen aan de vele technische, juridische en financiële randvoorwaarden. Daarbij hoort de opgave om ook in de toekomst de zorg en ondersteuning te kunnen blijven bieden. Uitgangspunt blijft dat de zorg en ondersteuning voor inwoners zo passend mogelijk is en blijft.</text:p>
                    </table:table-cell>
                    <table:table-cell table:style-name="cell_frame_all" table:number-rows-spanned="1" table:number-columns-spanned="1">
                      <text:p text:style-name="table_al">4a. Ondersteunen en begeleiden van inwoners met een zorg- en ondersteuningsvraag</text:p>
                      <text:p text:style-name="table_al"/>
                      <text:p text:style-name="table_al">4b. Kortdurende begeleiding aan kinderen door een POH JGGZ </text:p>
                    </table:table-cell>
                  </table:table-row>
                </table:table>
                <text:p text:style-name="table_bottom"/>
              </text:section>
            </text:section>
            <text:p text:style-name="hoofdstuk_bottom"/>
          </text:section>
          <text:section text:name="hoofdstuk_id1-3-2-2-4" text:style-name="hoofdstuk">
            <text:p text:style-name="hoofdstuk_kop"><text:span text:style-name="label">Hoofdstuk</text:span> <text:span text:style-name="nr">3</text:span> – Uitwerking afwijkende en/of aanvullende subsidieregels</text:p>
            <text:section text:name="artikel_id1-3-2-2-4-2" text:style-name="artikel">
              <text:p text:style-name="artikel_kop_titel"><text:span text:style-name="artikel_kop_label"/> </text:p>
              <text:p text:style-name="al">
              <text:span text:style-name="nadrukvet">2. Verbindend netwerk</text:span>
            </text:p>
              <text:section text:name="table_id1-3-2-2-4-2-3" text:style-name="table">
                <text:p text:style-name="table_top"/>
                <table:table table:style-name="tgroup">
                  <table:table-column table:style-name="id1-3-2-2-4-2-3-1-1"/>
                  <table:table-column table:style-name="id1-3-2-2-4-2-3-1-2"/>
                  <table:table-row table:style-name="row">
                    <table:table-cell table:style-name="cell_frame_all" table:number-rows-spanned="1" table:number-columns-spanned="1">
                      <text:p text:style-name="table_al">
                        <text:span text:style-name="nadrukvet">2a.</text:span>
                      </text:p>
                    </table:table-cell>
                    <table:table-cell table:style-name="cell_frame_all" table:number-rows-spanned="1" table:number-columns-spanned="1">
                      <text:p text:style-name="table_al">
                        <text:span text:style-name="nadrukvet">Begeleiden en ondersteunen van taallessen voor statushouders</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Bieden van laagdrempelige, praktijkgerichte taalactiviteiten die deelnemers helpen om beter Nederlands te spreken, luisteren en begrijpen. De focus ligt op functioneel taalgebruik, bijvoorbeeld in gesprekken met buren, bij de huisarts of op het werk. Het aanbod versterkt de basis die nodig is om zelfstandig te functioneren in de Nederlandse samenleving.</text:p>
                      <text:p text:style-name="table_al"/>
                      <text:p text:style-name="table_al"> Binnen het taalprogramma wordt gewerkt aan het opbouwen van sociale netwerken. Door bijvoorbeeld taalwandelingen, groepsactiviteiten, ontmoeting met vrijwilligers of deelname aan buurtprojecten vergroten deelnemers hun betrokkenheid bij de samenleving. De taal wordt in échte context geoefend, waardoor taal en participatie hand in hand gaan.</text:p>
                      <text:p text:style-name="table_al"/>
                      <text:p text:style-name="table_al">Deelnemers ontvangen persoonlijke ondersteuning passend bij hun leerbehoeften. Vrijwillige taalcoaches, begeleiders en trajectondersteuners bieden hulp bij het oefenen van de taal, het begrijpen van brieven of het voorbereiden op vervolgtrajecten zoals werk of formeel onderwijs. De begeleiding is laagdrempelig en afgestemd op de persoonlijke situatie van de deelnemer.</text:p>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De taalactiviteiten richten zich op migranten met een inburgeringsplicht, waaronder vergunninghouders (statushouders), arbeidsmigranten en Oekraïense ontheemden.</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De aanvrager is een vereniging of stichting met volledige rechtsbevoegdheid. De organisatie werkt met taalcoaches, begeleiders en trajectondersteuners. </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5.137,50 (onder voorbehoud, zie art. 1.5) </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list text:style-name="id1-3-2-2-4-2-3-1-3-6-2-1">
                        <text:list-item text:style-override="id1-3-2-2-4-2-3-1-3-6-2-1-1">
                          <text:number>•</text:number>
                          <text:p text:style-name="table_al">Aanvrager voldoet aan de voorwaarde dat minimaal 50% van de betrokken uitvoerenden binnen de subsidiabele activiteiten uit vrijwilligers bestaat. </text:p>
                        </text:list-item>
                        <text:list-item text:style-override="id1-3-2-2-4-2-3-1-3-6-2-1-2">
                          <text:number>•</text:number>
                          <text:p text:style-name="table_al">Alle vrijwilligers die met deelnemers werken, beschikken over een Verklaring Omtrent het Gedrag (VOG). </text:p>
                        </text:list-item>
                        <text:list-item text:style-override="id1-3-2-2-4-2-3-1-3-6-2-1-3">
                          <text:number>•</text:number>
                          <text:p text:style-name="table_al">Vrijwilligers ontvangen begeleiding, trainingen en ondersteuning vanuit de organisatie, zodat zij op een verantwoorde en effectieve manier kunnen bijdragen aan de taalontwikkeling en integratie van de doelgroep.</text:p>
                        </text:list-item>
                      </text:list>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Zie Hoofdstuk 1, artikel 1.7</text:p>
                    </table:table-cell>
                  </table:table-row>
                </table:table>
                <text:p text:style-name="table_bottom"/>
              </text:section>
              <text:p text:style-name="al"/>
              <text:section text:name="table_id1-3-2-2-4-2-5" text:style-name="table">
                <text:p text:style-name="table_top"/>
                <table:table table:style-name="tgroup">
                  <table:table-column table:style-name="id1-3-2-2-4-2-5-1-1"/>
                  <table:table-column table:style-name="id1-3-2-2-4-2-5-1-2"/>
                  <table:table-row table:style-name="row">
                    <table:table-cell table:style-name="cell_frame_all" table:number-rows-spanned="1" table:number-columns-spanned="1">
                      <text:p text:style-name="table_al">
                        <text:span text:style-name="nadrukvet">2b.</text:span>
                      </text:p>
                    </table:table-cell>
                    <table:table-cell table:style-name="cell_frame_all" table:number-rows-spanned="1" table:number-columns-spanned="1">
                      <text:p text:style-name="table_al">
                        <text:span text:style-name="nadrukvet">Bieden van juridische ondersteuning aan statushouders</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Er wordt juridische begeleiding aan statushouders geboden, met specifieke aandacht voor gezinshereniging en andere verblijfsrechtelijke vraagstukken. Veel statushouders worden geconfronteerd met complexe procedures rondom het herenigen met gezinsleden, het behouden of verlengen van hun verblijfsstatus, en vragen over naturalisatie of wijziging van hun juridische positie.</text:p>
                      <text:p text:style-name="table_al"/>
                      <text:p text:style-name="table_al">De procedures zijn juridisch en administratief belastend en kunnen leiden tot onzekerheid, vertraging of misverstanden als statushouders hierin niet goed worden ondersteund. De organisatie biedt praktische en begrijpelijke begeleiding bij het aanvragen van gezinshereniging, het verzamelen van bewijsstukken, het invullen van formulieren en het contact met relevante instanties, zoals de IND. Dit draagt bij aan het voorkomen van juridische problemen en versterkt de rechtspositie en stabiliteit van de deelnemers.</text:p>
                      <text:p text:style-name="table_al"/>
                      <text:p text:style-name="table_al">De ondersteuning vindt plaats in een veilige, toegankelijke omgeving en wordt uitgevoerd door ervaren vrijwilligers en juridisch geschoolde medewerkers. Waar nodig wordt gezocht naar samenwerking met externe experts of juridische instellingen met kennis van migratie- en verblijfsrecht.</text:p>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De doelgroep bestaat uit statushouders woonachtig in de gemeente Leusden, die ondersteuning nodig hebben bij procedures rondom gezinshereniging, verlenging of wijziging van hun verblijfsrechtelijke status, of vragen over hun rechten en plichten binnen het Nederlandse vreemdelingenrecht.</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De aanvrager is een vereniging of stichting met volledige rechtsbevoegdheid. De organisatie heeft ervaring met het juridisch begeleiden van statushouders.</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38.383,29 (onder voorbehoud, zie art. 1.5)</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list text:style-name="id1-3-2-2-4-2-5-1-3-6-2-1">
                        <text:list-item text:style-override="id1-3-2-2-4-2-5-1-3-6-2-1-1">
                          <text:number>•</text:number>
                          <text:p text:style-name="table_al">De juridische begeleiding wordt onder andere uitgevoerd door vrijwilligers met kennis van of ervaring in het migratie- of sociaal juridisch domein.</text:p>
                          <text:p text:style-name="table_al"/>
                        </text:list-item>
                        <text:list-item text:style-override="id1-3-2-2-4-2-5-1-3-6-2-1-2">
                          <text:number>•</text:number>
                          <text:p text:style-name="table_al">Aanvrager voldoet aan de voorwaarde dat minimaal 50% van de betrokken uitvoerenden binnen het project uit vrijwilligers bestaat. </text:p>
                          <text:p text:style-name="table_al"/>
                        </text:list-item>
                        <text:list-item text:style-override="id1-3-2-2-4-2-5-1-3-6-2-1-3">
                          <text:number>•</text:number>
                          <text:p text:style-name="table_al">Alle vrijwilligers die met deelnemers werken, beschikken over een Verklaring Omtrent het Gedrag (VOG). </text:p>
                          <text:p text:style-name="table_al"/>
                        </text:list-item>
                        <text:list-item text:style-override="id1-3-2-2-4-2-5-1-3-6-2-1-4">
                          <text:number>•</text:number>
                          <text:p text:style-name="table_al">Vrijwilligers ontvangen begeleiding, trainingen en ondersteuning vanuit de organisatie, zodat zij op een verantwoorde en effectieve manier kunnen bijdragen.</text:p>
                          <text:p text:style-name="table_al"/>
                        </text:list-item>
                        <text:list-item text:style-override="id1-3-2-2-4-2-5-1-3-6-2-1-5">
                          <text:number>•</text:number>
                          <text:p text:style-name="table_al">Voor complexe casussen kan, indien nodig, samenwerking worden gezocht met gespecialiseerde externe organisaties met expertise op het gebied van migratierecht.</text:p>
                        </text:list-item>
                      </text:list>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Zie Hoofdstuk 1, artikel 1.7</text:p>
                    </table:table-cell>
                  </table:table-row>
                </table:table>
                <text:p text:style-name="table_bottom"/>
              </text:section>
              <text:p text:style-name="al"/>
              <text:section text:name="table_id1-3-2-2-4-2-7" text:style-name="table">
                <text:p text:style-name="table_top"/>
                <table:table table:style-name="tgroup">
                  <table:table-column table:style-name="id1-3-2-2-4-2-7-1-1"/>
                  <table:table-column table:style-name="id1-3-2-2-4-2-7-1-2"/>
                  <table:table-row table:style-name="row">
                    <table:table-cell table:style-name="cell_frame_all" table:number-rows-spanned="1" table:number-columns-spanned="1">
                      <text:p text:style-name="table_al">
                        <text:span text:style-name="nadrukvet">2c.</text:span>
                      </text:p>
                    </table:table-cell>
                    <table:table-cell table:style-name="cell_frame_all" table:number-rows-spanned="1" table:number-columns-spanned="1">
                      <text:p text:style-name="table_al">
                        <text:span text:style-name="nadrukvet">Ondersteunen van statushouders om duurzame sociale relaties op te bouwen middels een maatjesproject</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Statushouders worden gekoppeld aan betrokken inwoners van Leusden, met als doel het opbouwen van duurzame sociale relaties. De matches zijn gebaseerd op gedeelde interesses, leefstijl of gezinssituatie, en worden begeleid door de organisatie. Gedurende een traject van meerdere weken ondernemen de koppels gezamenlijke activiteiten, zoals wandelen, naar de markt gaan of koffiedrinken. Hierdoor ontstaat informeel contact waarin de Nederlandse taal op natuurlijke wijze wordt geoefend en sociale integratie wordt bevorderd.</text:p>
                      <text:p text:style-name="table_al"/>
                      <text:p text:style-name="table_al">Het programma richt zich niet alleen op taal, maar ook op het vergroten van wederzijds begrip, vertrouwen en betrokkenheid in de samenleving. Deelnemers doen ervaring op met hoe het dagelijkse leven in Nederland eruitziet, leren over gewoontes, regels en gebruiken, en bouwen aan een lokaal netwerk dat hen kan ondersteunen bij hun integratie.</text:p>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De doelgroep bestaat uit statushouders (vergunninghouders) die woonachtig zijn in de gemeente Leusden en behoefte hebben aan sociaal contact, informele taalondersteuning en meer aansluiting bij de lokale samenleving. Daarnaast zijn inwoners van Leusden betrokken. Deze burgers spelen een actieve rol in de verbinding met nieuwkomers en dragen bij aan het versterken van sociale cohesie in de gemeente.</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De aanvrager is een vereniging of stichting met volledige rechtsbevoegdheid. De organisatie heeft ervaring met het juridisch begeleiden van statushouders.</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35.000,- (onder voorbehoud, zie art. 1.5)</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list text:style-name="id1-3-2-2-4-2-7-1-3-6-2-1">
                        <text:list-item text:style-override="id1-3-2-2-4-2-7-1-3-6-2-1-1">
                          <text:number>•</text:number>
                          <text:p text:style-name="table_al">De organisatie voldoet aan de voorwaarde dat minimaal 50% van de betrokken uitvoerenden binnen het project uit vrijwilligers bestaat. </text:p>
                        </text:list-item>
                        <text:list-item text:style-override="id1-3-2-2-4-2-7-1-3-6-2-1-2">
                          <text:number>•</text:number>
                          <text:p text:style-name="table_al">Alle vrijwilligers die met deelnemers werken, beschikken over een Verklaring Omtrent het Gedrag (VOG). </text:p>
                        </text:list-item>
                        <text:list-item text:style-override="id1-3-2-2-4-2-7-1-3-6-2-1-3">
                          <text:number>•</text:number>
                          <text:p text:style-name="table_al">Vrijwilligers ontvangen begeleiding, trainingen en ondersteuning vanuit de organisatie, zodat zij op een verantwoorde en effectieve manier kunnen bijdragen aan de taalontwikkeling en integratie van de doelgroep.</text:p>
                        </text:list-item>
                      </text:list>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Zie Hoofdstuk 1, artikel 1.7</text:p>
                    </table:table-cell>
                  </table:table-row>
                </table:table>
                <text:p text:style-name="table_bottom"/>
              </text:section>
              <text:p text:style-name="al"/>
              <text:section text:name="table_id1-3-2-2-4-2-9" text:style-name="table">
                <text:p text:style-name="table_top"/>
                <table:table table:style-name="tgroup">
                  <table:table-column table:style-name="id1-3-2-2-4-2-9-1-1"/>
                  <table:table-column table:style-name="id1-3-2-2-4-2-9-1-2"/>
                  <table:table-row table:style-name="row">
                    <table:table-cell table:style-name="cell_frame_all" table:number-rows-spanned="1" table:number-columns-spanned="1">
                      <text:p text:style-name="table_al">
                        <text:span text:style-name="nadrukvet">2d.</text:span>
                      </text:p>
                    </table:table-cell>
                    <table:table-cell table:style-name="cell_frame_all" table:number-rows-spanned="1" table:number-columns-spanned="1">
                      <text:p text:style-name="table_al">
                        <text:span text:style-name="nadrukvet">Ondersteunen van wijkverenigingen in de gemeente Leusden</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Wij vinden het belangrijk dat wijkverenigingen gestimuleerd worden om een netwerk te zijn van en voor inwoners. Om dat te realiseren verstrekken wij subsidies voor de huisvesting van wijkverenigingen van waaruit (één of meerdere van) de volgende activiteiten plaats kunnen vinden: </text:p>
                      <text:list text:style-name="id1-3-2-2-4-2-9-1-3-2-2-2">
                        <text:list-item text:style-override="id1-3-2-2-4-2-9-1-3-2-2-2-1">
                          <text:number>•</text:number>
                          <text:p text:style-name="table_al">Het programmeren en onder de aandacht brengen van een collectief activiteitenaanbod (activiteiten voor ontmoeting)</text:p>
                        </text:list-item>
                        <text:list-item text:style-override="id1-3-2-2-4-2-9-1-3-2-2-2-2">
                          <text:number>•</text:number>
                          <text:p text:style-name="table_al">Het aandacht geven aan bezoekers, het signaleren van ondersteuningsvragen, het geven van advies en doorgeleiden</text:p>
                        </text:list-item>
                        <text:list-item text:style-override="id1-3-2-2-4-2-9-1-3-2-2-2-3">
                          <text:number>•</text:number>
                          <text:p text:style-name="table_al">Onderhouden en versterken van het netwerk met professionals in de wijk</text:p>
                        </text:list-item>
                      </text:list>
                      <text:p text:style-name="table_al">Wij willen wijkverenigingen met deze activiteiten aanmoedigen om een netwerk te zijn van en voor inwoners door:</text:p>
                      <text:list text:style-name="id1-3-2-2-4-2-9-1-3-2-2-4">
                        <text:list-item text:style-override="id1-3-2-2-4-2-9-1-3-2-2-4-1">
                          <text:number>•</text:number>
                          <text:p text:style-name="table_al">Versterkende activiteiten te organiseren gericht op ontmoeting, voorlichting en (lichte) ondersteuning gebaseerd op gelijkwaardigheid en wederkerigheid. </text:p>
                        </text:list-item>
                        <text:list-item text:style-override="id1-3-2-2-4-2-9-1-3-2-2-4-2">
                          <text:number>•</text:number>
                          <text:p text:style-name="table_al">Stimuleren van informele en laagdrempelige vormen van ondersteuning voor mantelzorgers</text:p>
                        </text:list-item>
                        <text:list-item text:style-override="id1-3-2-2-4-2-9-1-3-2-2-4-3">
                          <text:number>•</text:number>
                          <text:p text:style-name="table_al">Het bieden van informele en laagdrempelige ondersteuning door aan te sluiten bij platform Leusden voor elkaar, wijkverenigingenoverleg (3 x per jaar) en voor kennisuitwisseling en toerusting via Lariks </text:p>
                        </text:list-item>
                      </text:list>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Inwoners van de gemeente Leusden</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Wijkverenigingen gevestigd in de gemeente Leusden. </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70.807,- (onder voorbehoud, zie art. 1.5)</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list text:style-name="id1-3-2-2-4-2-9-1-3-6-2-1">
                        <text:list-item text:style-override="id1-3-2-2-4-2-9-1-3-6-2-1-1">
                          <text:number>•</text:number>
                          <text:p text:style-name="table_al">Een afvaardiging van de vereniging dient deel te nemen aan het netwerkoverleg met de wijkverenigingen. Dit overleg vindt driemaal per jaar plaats. </text:p>
                        </text:list-item>
                        <text:list-item text:style-override="id1-3-2-2-4-2-9-1-3-6-2-1-2">
                          <text:number>•</text:number>
                          <text:p text:style-name="table_al">De vereniging zorgt voor een passende voorbereiding en begeleiding van de vrijwilligers.</text:p>
                        </text:list-item>
                      </text:list>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Verstrekking van subsidie vindt plaats in de volgorde van de aangebrachte rangschikking, totdat het vastgestelde subsidieplafond is bereikt. De rangschikking wordt bepaald op basis van het totale aantal punten dat het activiteitenplan van een aanvragende vereniging scoort op de onderstaande voorwaarden. Daarin is de weging van de onderstaande criteria als volgt:</text:p>
                      <text:p text:style-name="table_al"/>
                      <text:p text:style-name="table_al">30% voor voorwaarde a, afzonderlijk 20% voor voorwaarden b en c en afzonderlijk </text:p>
                      <text:p text:style-name="table_al">10% voor voorwaarden d, e en f. De totaalscore wordt bepaald door de score per voorwaarde te vermenigvuldigen met de weging. De som van de criteria geeft een maximale score van 1,8. </text:p>
                      <text:p text:style-name="table_al"/>
                      <text:p text:style-name="table_al">Voorbeeldberekening:</text:p>
                      <text:p text:style-name="table_al">Voorwaarde a: 1 punt </text:p>
                      <text:p text:style-name="table_al">Voorwaarde b: 2 punten </text:p>
                      <text:p text:style-name="table_al">Voorwaarde c: 1 punt </text:p>
                      <text:p text:style-name="table_al">Voorwaarde d: 1 punt </text:p>
                      <text:p text:style-name="table_al">Voorwaarde e: 2 punten </text:p>
                      <text:p text:style-name="table_al">Voorwaarde f: 1 punt</text:p>
                      <text:p text:style-name="table_al"/>
                      <text:p text:style-name="table_al">Weging: </text:p>
                      <text:p text:style-name="table_al">Voorwaarde a: 1 punt x 30% = 0,3 </text:p>
                      <text:p text:style-name="table_al">Voorwaarde b: 2 punten x 20% = 0,4</text:p>
                      <text:p text:style-name="table_al">Voorwaarde c: 1 punt x 20% = 0,2 </text:p>
                      <text:p text:style-name="table_al">Voorwaarde d: 1 punt x 10% = 0,1 </text:p>
                      <text:p text:style-name="table_al">Voorwaarde e: 2 punten x 10% = 0,2 </text:p>
                      <text:p text:style-name="table_al">Voorwaarde f: 1 punt x 10% = 0,1 </text:p>
                      <text:p text:style-name="table_al"/>
                      <text:p text:style-name="table_al">Totaalscore: 1,3</text:p>
                      <text:p text:style-name="table_al"/>
                      <text:p text:style-name="table_al">
                        <text:span text:style-name="nadrukondlijn">Voorwaarden:</text:span>
                      </text:p>
                      <text:list text:style-name="id1-3-2-2-4-2-9-1-3-7-2-25">
                        <text:list-item text:style-override="id1-3-2-2-4-2-9-1-3-7-2-25-1">
                          <text:number>a.</text:number>
                          <text:p text:style-name="table_al">Er wordt helder gemaakt wat de aanvrager wil bereiken in het komende jaar met de inzet van de wijkvereniging en hoe dat in de praktijk wordt aangepakt aansluitend bij het beleidskader (zoals benoemd in Hoofdstuk 2 – Verbindend Netwerk)<text:span text:style-name="nadrukcur">Scores: </text:span>onvoldoende (0 punten), voldoende (1 punt) of goed (2 punten)</text:p>
                          <text:p text:style-name="table_al"/>
                        </text:list-item>
                      </text:list>
                      <text:list text:style-name="id1-3-2-2-4-2-9-1-3-7-2-26">
                        <text:list-item text:style-override="id1-3-2-2-4-2-9-1-3-7-2-26-1">
                          <text:number>b.</text:number>
                          <text:p text:style-name="table_al">Er wordt beschreven hoe de inzet van de wijkvereniging bijdraagt aan het vergroten van het bereik van kwetsbare inwoners in de wijk <text:span text:style-name="nadrukcur">Scores: </text:span>onvoldoende (0 punten), voldoende (1 punt) of goed (2 punten)</text:p>
                          <text:p text:style-name="table_al"/>
                        </text:list-item>
                        <text:list-item text:style-override="id1-3-2-2-4-2-9-1-3-7-2-26-2">
                          <text:number>c.</text:number>
                          <text:p text:style-name="table_al">Uit de aanvraag blijkt met welke andere maatschappelijke partijen de samenwerking wordt aangegaan, hoe deze samenwerking de activiteiten op de wijkvereniging raken en welke doelgroep(en) hiermee worden bereikt</text:p>
                        </text:list-item>
                        <text:list-item text:style-override="id1-3-2-2-4-2-9-1-3-7-2-26-3">
                          <text:number/>
                          <text:p text:style-name="table_al">
                            <text:span text:style-name="nadrukcur">Scores: </text:span>onvoldoende (0 punten), voldoende (1 punt)</text:p>
                          <text:p text:style-name="table_al"/>
                        </text:list-item>
                        <text:list-item text:style-override="id1-3-2-2-4-2-9-1-3-7-2-26-4">
                          <text:number>d.</text:number>
                          <text:p text:style-name="table_al">Bereik van inwoners; uit de aanvraag blijkt dat de inhoud van de activiteiten relevant is voor de inwoners uit de wijk door te benoemen wat de omvang is van het verwachte aantal deelnemers per week </text:p>
                        </text:list-item>
                        <text:list-item text:style-override="id1-3-2-2-4-2-9-1-3-7-2-26-5">
                          <text:number/>
                          <text:p text:style-name="table_al">
                            <text:span text:style-name="nadrukcur">Scores: </text:span>
                          </text:p>
                          <text:p text:style-name="table_al">0 tot 5 inwoners – onvoldoende (0 punten)</text:p>
                          <text:p text:style-name="table_al">5 tot 30 inwoners – voldoende (1 punt)</text:p>
                          <text:p text:style-name="table_al">30 of meer inwoners – goed (2 punten)</text:p>
                          <text:p text:style-name="table_al"/>
                        </text:list-item>
                        <text:list-item text:style-override="id1-3-2-2-4-2-9-1-3-7-2-26-6">
                          <text:number>e.</text:number>
                          <text:p text:style-name="table_al">Uit de aanvraag blijkt of sociaal ondernemerschap een rol heeft in de ontwikkeling van de wijkvereniging en op welke wijze de aanvrager zich inspant om zichtbaar en uitnodigend te zijn<text:span text:style-name="nadrukcur"> Scores: </text:span>onvoldoende (0 punten), voldoende (1 punt) of goed (2 punten)</text:p>
                          <text:p text:style-name="table_al"/>
                        </text:list-item>
                        <text:list-item text:style-override="id1-3-2-2-4-2-9-1-3-7-2-26-7">
                          <text:number>f.</text:number>
                          <text:p text:style-name="table_al">Uit de aanvraag blijkt hoe de aanvrager het komende jaar gaat onderzoeken welke andere/aanvullende vormen van financiering zij kunnen benutten <text:span text:style-name="nadrukcur">Scores: </text:span>onvoldoende (0 punten), voldoende (1 punt) of goed (2 punten)</text:p>
                        </text:list-item>
                      </text:list>
                    </table:table-cell>
                  </table:table-row>
                </table:table>
                <text:p text:style-name="table_bottom"/>
              </text:section>
              <text:p text:style-name="al"/>
              <text:section text:name="table_id1-3-2-2-4-2-11" text:style-name="table">
                <text:p text:style-name="table_top"/>
                <table:table table:style-name="tgroup">
                  <table:table-column table:style-name="id1-3-2-2-4-2-11-1-1"/>
                  <table:table-column table:style-name="id1-3-2-2-4-2-11-1-2"/>
                  <table:table-row table:style-name="row">
                    <table:table-cell table:style-name="cell_frame_all" table:number-rows-spanned="1" table:number-columns-spanned="1">
                      <text:p text:style-name="table_al">
                        <text:span text:style-name="nadrukvet">2e.</text:span>
                      </text:p>
                    </table:table-cell>
                    <table:table-cell table:style-name="cell_frame_all" table:number-rows-spanned="1" table:number-columns-spanned="1">
                      <text:p text:style-name="table_al">
                        <text:span text:style-name="nadrukvet">Ondersteunen van ontmoeting en het bijdragen aan een verbindend netwerk voor inwoners met een verstandelijke beperking</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Wij vinden het belangrijk dat inwoners met een verstandelijke beperking elkaar ontmoeten in Leusden. Het doel hiervan is sociale inclusie, het faciliteren van een verbindend netwerk en het versterken van leefbaarheid binnen Leusden. Om dat te realiseren verstrekken wij subsidie voor een combinatie van de volgende activiteiten: </text:p>
                      <text:list text:style-name="id1-3-2-2-4-2-11-1-3-2-2-2">
                        <text:list-item text:style-override="id1-3-2-2-4-2-11-1-3-2-2-2-1">
                          <text:number>•</text:number>
                          <text:p text:style-name="table_al">Het structureel programmeren van een collectief activiteitenaanbod (activiteiten voor ontmoeting bestaande uit gemeenschappelijke maaltijden met een aansluitend avondprogramma) waarbij mensen met een verstandelijke beperking elkaar ontmoeten.</text:p>
                        </text:list-item>
                        <text:list-item text:style-override="id1-3-2-2-4-2-11-1-3-2-2-2-2">
                          <text:number>•</text:number>
                          <text:p text:style-name="table_al">Het aandacht geven aan bezoekers, het signaleren van ondersteuningsvragen, het geven van advies en doorgeleiden</text:p>
                        </text:list-item>
                        <text:list-item text:style-override="id1-3-2-2-4-2-11-1-3-2-2-2-3">
                          <text:number>•</text:number>
                          <text:p text:style-name="table_al">Het actief onder de aandacht brengen van het aanbod aan de doelgroep</text:p>
                        </text:list-item>
                      </text:list>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Inwoners met een verstandelijke beperking die woonachtig zijn in de gemeente Leusden</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De organisatie dient een rechtspersoon te zijn met volledige rechtsbevoegdheid zonder winstoogmerk. Daarnaast dient de organisatie gevestigd te zijn in de gemeente Leusden en aantoonbare ervaring te hebben met het organiseren van activiteiten voor mensen met een verstandelijke beperking. </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6.275,- (onder voorbehoud, zie art. 1.5)</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list text:style-name="id1-3-2-2-4-2-11-1-3-6-2-1">
                        <text:list-item text:style-override="id1-3-2-2-4-2-11-1-3-6-2-1-1">
                          <text:number>•</text:number>
                          <text:p text:style-name="table_al">Alle vrijwilligers worden vooraf gescreend en beschikken over een geldige Verklaring Omtrent het Gedrag (VOG). </text:p>
                        </text:list-item>
                        <text:list-item text:style-override="id1-3-2-2-4-2-11-1-3-6-2-1-2">
                          <text:number>•</text:number>
                          <text:p text:style-name="table_al">De organisatie zorgt voor een passende voorbereiding en begeleiding van de vrijwilligers. </text:p>
                        </text:list-item>
                        <text:list-item text:style-override="id1-3-2-2-4-2-11-1-3-6-2-1-3">
                          <text:number>•</text:number>
                          <text:p text:style-name="table_al">De organisatie dient een vrijwilligersverzekering afgesloten te hebben. </text:p>
                        </text:list-item>
                        <text:list-item text:style-override="id1-3-2-2-4-2-11-1-3-6-2-1-4">
                          <text:number>•</text:number>
                          <text:p text:style-name="table_al">De organisatie dient deel te nemen aan het netwerkoverleg met de wijkverenigingen. Dit overleg vindt driemaal per jaar plaats. </text:p>
                        </text:list-item>
                      </text:list>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Het college wenst deze subsidie aan één partij te verstrekken. Op het moment dat meerdere partijen een aanvraag indienen en daarmee het subsidieplafond wordt overschreden, worden de subsidieaanvragen gerangschikt op basis van het hoogste aantal gescoorde punten ten aanzien van historie en binding met de gemeente Leusden. Verstrekking van subsidie vindt plaats in de volgorde van de aangebrachte rangschikking, totdat het vastgestelde subsidieplafond is bereikt. In het geval van een gelijke score wordt door middel van loting door een onafhankelijke notaris bepaald wie de subsidie ontvangt.</text:p>
                      <text:p text:style-name="table_al">Met historie en binding wordt bedoeld: partij heeft aantoonbare ervaring (historie) met het in de gemeente Leusden (binding) uitvoeren van de taken die vallen onder deze subsidieregeling (eerder gedaan: ja, meerdere jaren in de gemeente Leusden = 2 punten, ja, 1 jaar in de gemeente Leusden = 1 punt, nee, niet eerder deze taken uitgevoerd in de gemeente Leusden = 0 punten).</text:p>
                    </table:table-cell>
                  </table:table-row>
                </table:table>
                <text:p text:style-name="table_bottom"/>
              </text:section>
              <text:p text:style-name="al"/>
              <text:section text:name="table_id1-3-2-2-4-2-13" text:style-name="table">
                <text:p text:style-name="table_top"/>
                <table:table table:style-name="tgroup">
                  <table:table-column table:style-name="id1-3-2-2-4-2-13-1-1"/>
                  <table:table-column table:style-name="id1-3-2-2-4-2-13-1-2"/>
                  <table:table-row table:style-name="row">
                    <table:table-cell table:style-name="cell_frame_all" table:number-rows-spanned="1" table:number-columns-spanned="1">
                      <text:p text:style-name="table_al">
                        <text:span text:style-name="nadrukvet">2f.</text:span>
                      </text:p>
                    </table:table-cell>
                    <table:table-cell table:style-name="cell_frame_all" table:number-rows-spanned="1" table:number-columns-spanned="1">
                      <text:p text:style-name="table_al">
                        <text:span text:style-name="nadrukvet">Faciliteren van een ontmoetingsplek voor verenigingen en andere niet-commerciële groepen binnen Achterveld en organiseren van activiteiten op sociaal cultureel gebied.</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Het college wil ontmoetingsplekken ondersteunen die een maatschappelijke functie vervullen binnen kleine kernen. De subsidie is bedoeld om bij te dragen aan de exploitatie van een ontmoetingsplek voor verenigingen en andere niet-commerciële groepen binnen Achterveld in combinatie met het organiseren van een aantal activiteiten op sociaal cultureel gebied. De ontmoetingsplek fungeert als een centrale ontmoetingsplaats voor inwoners verschillend van leeftijd en achtergrond. Op deze manier wil het college bijdragen aan ontmoeting, participatie en een verbindend netwerk in kleine kernen. De verenigingen en andere niet-commerciële groepen worden hiermee deels ontlast in hoge huurprijzen van ruimten om hun activiteiten te organiseren.</text:p>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Inwoners van de gemeente Leusden</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De organisatie dient een rechtspersoon te zijn met volledige rechtsbevoegdheid zonder winstoogmerk. Daarnaast dient de organisatie gevestigd te zijn in Achterveld. </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27.511,31 (onder voorbehoud, zie art. 1.5)</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list text:style-name="id1-3-2-2-4-2-13-1-3-6-2-1">
                        <text:list-item text:style-override="id1-3-2-2-4-2-13-1-3-6-2-1-1">
                          <text:number>•</text:number>
                          <text:p text:style-name="table_al">De subsidie kan enkel worden aangevraagd door rechtspersonen met volledige rechtsbevoegdheid zonder winstoogmerk</text:p>
                        </text:list-item>
                        <text:list-item text:style-override="id1-3-2-2-4-2-13-1-3-6-2-1-2">
                          <text:number>•</text:number>
                          <text:p text:style-name="table_al">De organisatie dient een vrijwilligersverzekering afgesloten te hebben. </text:p>
                        </text:list-item>
                        <text:list-item text:style-override="id1-3-2-2-4-2-13-1-3-6-2-1-3">
                          <text:number>•</text:number>
                          <text:p text:style-name="table_al">De organisatie dient deel te nemen aan het netwerkoverleg met de wijkverenigingen. Dit overleg vindt driemaal per jaar plaats. </text:p>
                        </text:list-item>
                        <text:list-item text:style-override="id1-3-2-2-4-2-13-1-3-6-2-1-4">
                          <text:number>•</text:number>
                          <text:p text:style-name="table_al">De locatie waar de activiteiten plaatsvinden bevindt zich in Achterveld.</text:p>
                        </text:list-item>
                        <text:list-item text:style-override="id1-3-2-2-4-2-13-1-3-6-2-1-5">
                          <text:number>•</text:number>
                          <text:p text:style-name="table_al">De locatie organiseert meerdere keren per jaar activiteiten op sociaal cultureel gebied, waaronder activiteiten gericht, op de jeugd en jongeren in Achterveld.</text:p>
                        </text:list-item>
                      </text:list>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Het college wenst deze subsidie aan één partij te verstrekken. Op het moment dat meerdere partijen een aanvraag indienen en daarmee het subsidieplafond wordt overschreden, worden de subsidieaanvragen gerangschikt op basis van het hoogste aantal gescoorde punten ten aanzien van historie en binding met de gemeente Leusden. Verstrekking van subsidie vindt plaats in de volgorde van de aangebrachte rangschikking, totdat het vastgestelde subsidieplafond is bereikt. In het geval van een gelijke score wordt door middel van loting door een onafhankelijke notaris bepaald wie de subsidie ontvangt.</text:p>
                      <text:p text:style-name="table_al">Met historie en binding wordt bedoeld: partij heeft aantoonbare ervaring (historie) met het in de gemeente Leusden (binding) uitvoeren van de taken die vallen onder deze subsidieregeling (eerder gedaan: ja, meerdere jaren in de gemeente Leusden = 2 punten, ja, 1 jaar in de gemeente Leusden = 1 punt, nee, niet eerder deze taken uitgevoerd in de gemeente Leusden = 0 punten).</text:p>
                    </table:table-cell>
                  </table:table-row>
                </table:table>
                <text:p text:style-name="table_bottom"/>
              </text:section>
              <text:p text:style-name="al"/>
              <text:section text:name="table_id1-3-2-2-4-2-15" text:style-name="table">
                <text:p text:style-name="table_top"/>
                <table:table table:style-name="tgroup">
                  <table:table-column table:style-name="id1-3-2-2-4-2-15-1-1"/>
                  <table:table-column table:style-name="id1-3-2-2-4-2-15-1-2"/>
                  <table:table-row table:style-name="row">
                    <table:table-cell table:style-name="cell_frame_all" table:number-rows-spanned="1" table:number-columns-spanned="1">
                      <text:p text:style-name="table_al">
                        <text:span text:style-name="nadrukvet">2g.</text:span>
                      </text:p>
                    </table:table-cell>
                    <table:table-cell table:style-name="cell_frame_all" table:number-rows-spanned="1" table:number-columns-spanned="1">
                      <text:p text:style-name="table_al">
                        <text:span text:style-name="nadrukvet">Ondersteunen van een coördinatie- en informatiepunt op het gebied van informele zorg en welzijnsactiviteiten door vrijwilligers</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Wij vinden het belangrijk dat inwoners met een vraag op het gebied van informele zorg en welzijn laagdrempelig terecht kunnen bij vrijwilligers. Het coördinatiepunt draagt bij aan het versterken van de sociale samenhang, het verlichten van de druk op professionele zorg, en het bevorderen van zelfredzaamheid van inwoners. Om dat te realiseren verstrekken wij subsidies voor de volgende activiteiten: </text:p>
                      <text:list text:style-name="id1-3-2-2-4-2-15-1-3-2-2-2">
                        <text:list-item text:style-override="id1-3-2-2-4-2-15-1-3-2-2-2-1">
                          <text:number>•</text:number>
                          <text:p text:style-name="table_al">Onderhouden van een coördinatie- en informatiepunt op gebied van informele zorg en welzijnsactiviteiten door vrijwilligers binnen de gemeente Leusden.</text:p>
                        </text:list-item>
                        <text:list-item text:style-override="id1-3-2-2-4-2-15-1-3-2-2-2-2">
                          <text:number>•</text:number>
                          <text:p text:style-name="table_al">Organiseren van brede netwerkbijeenkomsten over sociaalmaatschappelijke thema’s binnen de gemeente zoals zorgzame buurten, eenzaamheid, dementie, mantelzorg en armoede. Deze thema’s dienen te worden afgestemd met Lariks en de gemeente Leusden. </text:p>
                        </text:list-item>
                        <text:list-item text:style-override="id1-3-2-2-4-2-15-1-3-2-2-2-3">
                          <text:number>•</text:number>
                          <text:p text:style-name="table_al">Coördineren van een maandelijkse pagina ‘Samen Leven’ in de Leusder Krant.</text:p>
                        </text:list-item>
                        <text:list-item text:style-override="id1-3-2-2-4-2-15-1-3-2-2-2-4">
                          <text:number>•</text:number>
                          <text:p text:style-name="table_al">Organiseren en voorzitten van het Platform Leusden voor elkaar. Dit platformoverleg vindt vijf keer per jaar plaats.</text:p>
                        </text:list-item>
                        <text:list-item text:style-override="id1-3-2-2-4-2-15-1-3-2-2-2-5">
                          <text:number>•</text:number>
                          <text:p text:style-name="table_al">Onderhouden en versterken van het netwerk met professionals in de gemeente.</text:p>
                        </text:list-item>
                      </text:list>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Inwoners van de gemeente Leusden</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De organisatie dient gevestigd te zijn in Leusden. </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3.082,50 (onder voorbehoud, zie art. 1.5)</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list text:style-name="id1-3-2-2-4-2-15-1-3-6-2-1">
                        <text:list-item text:style-override="id1-3-2-2-4-2-15-1-3-6-2-1-1">
                          <text:number>•</text:number>
                          <text:p text:style-name="table_al">De subsidie kan enkel worden aangevraagd door rechtspersonen met volledige rechtsbevoegdheid zonder winstoogmerk</text:p>
                        </text:list-item>
                        <text:list-item text:style-override="id1-3-2-2-4-2-15-1-3-6-2-1-2">
                          <text:number>•</text:number>
                          <text:p text:style-name="table_al">De organisatie zorgt voor een passende voorbereiding, en begeleiding van de vrijwilligers.</text:p>
                        </text:list-item>
                        <text:list-item text:style-override="id1-3-2-2-4-2-15-1-3-6-2-1-3">
                          <text:number>•</text:number>
                          <text:p text:style-name="table_al">De organisatie heeft een coördinerende functie voor vrijwilligers die werken aan informele zorg en welzijnsactiviteiten.</text:p>
                        </text:list-item>
                      </text:list>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Het college wenst deze subsidie aan één partij te verstrekken. Op het moment dat meerdere partijen een aanvraag indienen en daarmee het subsidieplafond wordt overschreden, worden de subsidieaanvragen gerangschikt op basis van het hoogste aantal gescoorde punten ten aanzien van historie en binding met de gemeente Leusden. Verstrekking van subsidie vindt plaats in de volgorde van de aangebrachte rangschikking, totdat het vastgestelde subsidieplafond is bereikt. In het geval van een gelijke score wordt door middel van loting door een onafhankelijke notaris bepaald wie de subsidie ontvangt.</text:p>
                      <text:p text:style-name="table_al"/>
                      <text:p text:style-name="table_al">Met historie en binding wordt bedoeld: partij heeft aantoonbare ervaring (historie) met het in de gemeente Leusden (binding) uitvoeren van de taken die vallen onder deze subsidieregeling (eerder gedaan: ja, meerdere jaren in de gemeente Leusden = 2 punten, ja, 1 jaar in de gemeente Leusden = 1 punt, nee, niet eerder deze taken uitgevoerd in de gemeente Leusden = 0 punten).</text:p>
                    </table:table-cell>
                  </table:table-row>
                </table:table>
                <text:p text:style-name="table_bottom"/>
              </text:section>
              <text:p text:style-name="al"/>
              <text:section text:name="table_id1-3-2-2-4-2-17" text:style-name="table">
                <text:p text:style-name="table_top"/>
                <table:table table:style-name="tgroup">
                  <table:table-column table:style-name="id1-3-2-2-4-2-17-1-1"/>
                  <table:table-column table:style-name="id1-3-2-2-4-2-17-1-2"/>
                  <table:table-row table:style-name="row">
                    <table:table-cell table:style-name="cell_frame_all" table:number-rows-spanned="1" table:number-columns-spanned="1">
                      <text:p text:style-name="table_al">
                        <text:span text:style-name="nadrukvet">2h.</text:span>
                      </text:p>
                    </table:table-cell>
                    <table:table-cell table:style-name="cell_frame_all" table:number-rows-spanned="1" table:number-columns-spanned="1">
                      <text:p text:style-name="table_al">
                        <text:span text:style-name="nadrukvet">Ondersteunen van samenwerking tussen informele en formele (zorg)netwerken</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Het college vindt een structuur van verbindende netwerken van belang, omdat dit zorgt voor een sterke samenleving van inwoners, die uitdagingen aan kunnen. Daarnaast ondersteunt de gemeente de transformatie van medisch naar sociaal domein om de toenemende druk op de zorg te beperken. Om dat te realiseren verstrekken wij subsidie voor (één of meerdere van) de volgende activiteiten: </text:p>
                      <text:list text:style-name="id1-3-2-2-4-2-17-1-3-2-2-2">
                        <text:list-item text:style-override="id1-3-2-2-4-2-17-1-3-2-2-2-1">
                          <text:number>•</text:number>
                          <text:p text:style-name="table_al">Het onderhouden van een netwerk bestaand uit informele en formele zorg bestaande uit lokale partners en vrijwilligersorganisaties;</text:p>
                        </text:list-item>
                        <text:list-item text:style-override="id1-3-2-2-4-2-17-1-3-2-2-2-2">
                          <text:number>•</text:number>
                          <text:p text:style-name="table_al">Activiteiten die ondersteunend zijn aan de transformatie en die direct ten goede komen aan onze inwoners. Zoals het stimuleren van passend beweegaanbod;</text:p>
                        </text:list-item>
                        <text:list-item text:style-override="id1-3-2-2-4-2-17-1-3-2-2-2-3">
                          <text:number>•</text:number>
                          <text:p text:style-name="table_al">Coördinatie, afstemming en verbinding tussen huisartsen, gemeente, welzijn en informele zorg.</text:p>
                        </text:list-item>
                      </text:list>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Inwoners van de gemeente Leusden</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Zorgprofessionals die aantoonbaar aan de subsidiabele activiteiten en doelen (gaan) samenwerken. </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21.577,50 (onder voorbehoud, zie art. 1.5)</text:p>
                      <text:p text:style-name="table_al">De subsidie is maximaal €10.000 per organisatie. </text:p>
                    </table:table-cell>
                  </table:table-row>
                  <table:table-row table:style-name="row">
                    <table:table-cell table:style-name="cell_frame_all" table:number-rows-spanned="1" table:number-columns-spanned="1">
                      <text:p text:style-name="table_al">Weigeringsgronden</text:p>
                    </table:table-cell>
                    <table:table-cell table:style-name="cell_frame_all" table:number-rows-spanned="1" table:number-columns-spanned="1">
                      <text:list text:style-name="id1-3-2-2-4-2-17-1-3-6-2-1">
                        <text:list-item text:style-override="id1-3-2-2-4-2-17-1-3-6-2-1-1">
                          <text:number>•</text:number>
                          <text:p text:style-name="table_al">Activiteiten die via andere financieringsbronnen worden bekostigd komen niet in aanmerking voor deze subsidie </text:p>
                        </text:list-item>
                      </text:list>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Zie Hoofdstuk 1, artikel 1.7. </text:p>
                    </table:table-cell>
                  </table:table-row>
                </table:table>
                <text:p text:style-name="table_bottom"/>
              </text:section>
              <text:p text:style-name="al">
              <text:span text:style-name="nadrukvet">3. Vitaal leven</text:span>
            </text:p>
              <text:section text:name="table_id1-3-2-2-4-2-19" text:style-name="table">
                <text:p text:style-name="table_top"/>
                <table:table table:style-name="tgroup">
                  <table:table-column table:style-name="id1-3-2-2-4-2-19-1-1"/>
                  <table:table-column table:style-name="id1-3-2-2-4-2-19-1-2"/>
                  <table:table-row table:style-name="row">
                    <table:table-cell table:style-name="cell_frame_all" table:number-rows-spanned="1" table:number-columns-spanned="1">
                      <text:p text:style-name="table_al">
                        <text:span text:style-name="nadrukvet">3a.</text:span>
                      </text:p>
                    </table:table-cell>
                    <table:table-cell table:style-name="cell_frame_all" table:number-rows-spanned="1" table:number-columns-spanned="1">
                      <text:p text:style-name="table_al">
                        <text:span text:style-name="nadrukvet">Jeugdigen groeien kansrijk op en ontwikkelen zich gezond en veilig</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Het bieden van informele en laagdrempelige ondersteuning aan gezinnen met kinderen van 0 tot 14 jaar, door het uitvoeren van de preventieve interventies Home-start, Scheidingsbuddys, OuderStart en Omgangshuis.</text:p>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Ouders met kinderen in de leeftijd 0 t/m 14 jaar</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Een vereniging of stichting met volledige rechtsbevoegdheid De aanvrager heeft geen winstoogmerk met de uitvoering van de activiteiten of met de besteding van de subsidie anderszins.</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89.392,50,- (onder voorbehoud, zie art. 1.5)</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list text:style-name="id1-3-2-2-4-2-19-1-3-6-2-1">
                        <text:list-item text:style-override="id1-3-2-2-4-2-19-1-3-6-2-1-1">
                          <text:number>•</text:number>
                          <text:p text:style-name="table_al">De informele ondersteuning dient onder andere uitgevoerd te worden door getrainde vrijwilligers. De vrijwilligers dienen te beschikken over een geldige Verklaring Omtrent Gedrag. </text:p>
                        </text:list-item>
                        <text:list-item text:style-override="id1-3-2-2-4-2-19-1-3-6-2-1-2">
                          <text:number>•</text:number>
                          <text:p text:style-name="table_al">De organisatie zorgt voor een passende voorbereiding, training en begeleiding van de vrijwilligers. </text:p>
                        </text:list-item>
                        <text:list-item text:style-override="id1-3-2-2-4-2-19-1-3-6-2-1-3">
                          <text:number>•</text:number>
                          <text:p text:style-name="table_al">In het activiteitenplan geeft de aanvrager per interventie aan:</text:p>
                          <text:list text:style-name="id1-3-2-2-4-2-19-1-3-6-2-1-3-3">
                            <text:list-item text:style-override="id1-3-2-2-4-2-19-1-3-6-2-1-3-3-1">
                              <text:number>o</text:number>
                              <text:p text:style-name="table_al">De werkwijze van de interventie;</text:p>
                            </text:list-item>
                            <text:list-item text:style-override="id1-3-2-2-4-2-19-1-3-6-2-1-3-3-2">
                              <text:number>o</text:number>
                              <text:p text:style-name="table_al">De beoogde doelgroep;</text:p>
                            </text:list-item>
                            <text:list-item text:style-override="id1-3-2-2-4-2-19-1-3-6-2-1-3-3-3">
                              <text:number>o</text:number>
                              <text:p text:style-name="table_al">De beoogde resultaten </text:p>
                            </text:list-item>
                            <text:list-item text:style-override="id1-3-2-2-4-2-19-1-3-6-2-1-3-3-4">
                              <text:number>o</text:number>
                              <text:p text:style-name="table_al">Het beoogd effect voor de deelnemers;</text:p>
                            </text:list-item>
                            <text:list-item text:style-override="id1-3-2-2-4-2-19-1-3-6-2-1-3-3-5">
                              <text:number>o</text:number>
                              <text:p text:style-name="table_al">Het beoogd aantal deelnemers;</text:p>
                            </text:list-item>
                            <text:list-item text:style-override="id1-3-2-2-4-2-19-1-3-6-2-1-3-3-6">
                              <text:number>o</text:number>
                              <text:p text:style-name="table_al">Het beoogd aantal vrijwilligers;</text:p>
                            </text:list-item>
                            <text:list-item text:style-override="id1-3-2-2-4-2-19-1-3-6-2-1-3-3-7">
                              <text:number>o</text:number>
                              <text:p text:style-name="table_al">De wijze van monitoren en evalueren.</text:p>
                            </text:list-item>
                            <text:list-item text:style-override="id1-3-2-2-4-2-19-1-3-6-2-1-3-3-8">
                              <text:number>o</text:number>
                              <text:p text:style-name="table_al">Samenwerking met lokale partners in de gemeente Leusden.</text:p>
                            </text:list-item>
                          </text:list>
                        </text:list-item>
                      </text:list>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Zie Hoofdstuk 1, artikel 1.7</text:p>
                    </table:table-cell>
                  </table:table-row>
                </table:table>
                <text:p text:style-name="table_bottom"/>
              </text:section>
              <text:p text:style-name="al"/>
              <text:section text:name="table_id1-3-2-2-4-2-21" text:style-name="table">
                <text:p text:style-name="table_top"/>
                <table:table table:style-name="tgroup">
                  <table:table-column table:style-name="id1-3-2-2-4-2-21-1-1"/>
                  <table:table-column table:style-name="id1-3-2-2-4-2-21-1-2"/>
                  <table:table-row table:style-name="row">
                    <table:table-cell table:style-name="cell_frame_all" table:number-rows-spanned="1" table:number-columns-spanned="1">
                      <text:p text:style-name="table_al">
                        <text:span text:style-name="nadrukvet">3b.</text:span>
                      </text:p>
                    </table:table-cell>
                    <table:table-cell table:style-name="cell_frame_all" table:number-rows-spanned="1" table:number-columns-spanned="1">
                      <text:p text:style-name="table_al">
                        <text:span text:style-name="nadrukvet">Jeugdigen </text:span>
                        <text:span text:style-name="nadrukvet">groeien kansrijk op en ontwikkelen zich gezond en veilig</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Het preventief voorkomen van ernstige problemen op het terrein van de geestelijke gezondheid van jeugdigen door de inzet van een professional voor de activiteit Kameleon Thuis. </text:p>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Jeugdigen uit de gemeente Leusden in de leeftijd van 4 – 16 jaar en hun ouders/verzorgers.</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Een vereniging of stichting met volledige rechtsbevoegdheid</text:p>
                      <text:p text:style-name="table_al"/>
                      <text:p text:style-name="table_al">De aanvrager heeft geen winstoogmerk met de uitvoering van de activiteiten of met de besteding van de subsidie anderszins.</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12.330,- (onder voorbehoud, zie art. 1.5)</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list text:style-name="id1-3-2-2-4-2-21-1-3-6-2-1">
                        <text:list-item text:style-override="id1-3-2-2-4-2-21-1-3-6-2-1-1">
                          <text:number>•</text:number>
                          <text:p text:style-name="table_al">In het activiteitenplan geeft de aanvrager aan:</text:p>
                          <text:list text:style-name="id1-3-2-2-4-2-21-1-3-6-2-1-1-3">
                            <text:list-item text:style-override="id1-3-2-2-4-2-21-1-3-6-2-1-1-3-1">
                              <text:number>o</text:number>
                              <text:p text:style-name="table_al">De werkwijze van de interventie kameleon thuis;</text:p>
                            </text:list-item>
                            <text:list-item text:style-override="id1-3-2-2-4-2-21-1-3-6-2-1-1-3-2">
                              <text:number>o</text:number>
                              <text:p text:style-name="table_al">Minimaal 2 trainingen per jaar te organiseren;</text:p>
                            </text:list-item>
                            <text:list-item text:style-override="id1-3-2-2-4-2-21-1-3-6-2-1-1-3-3">
                              <text:number>o</text:number>
                              <text:p text:style-name="table_al">De beoogde doelgroep;</text:p>
                            </text:list-item>
                            <text:list-item text:style-override="id1-3-2-2-4-2-21-1-3-6-2-1-1-3-4">
                              <text:number>o</text:number>
                              <text:p text:style-name="table_al">De beoogde resultaten </text:p>
                            </text:list-item>
                            <text:list-item text:style-override="id1-3-2-2-4-2-21-1-3-6-2-1-1-3-5">
                              <text:number>o</text:number>
                              <text:p text:style-name="table_al">Het beoogd effect voor de deelnemers;</text:p>
                            </text:list-item>
                            <text:list-item text:style-override="id1-3-2-2-4-2-21-1-3-6-2-1-1-3-6">
                              <text:number>o</text:number>
                              <text:p text:style-name="table_al">Het beoogd aantal deelnemers;</text:p>
                            </text:list-item>
                            <text:list-item text:style-override="id1-3-2-2-4-2-21-1-3-6-2-1-1-3-7">
                              <text:number>o</text:number>
                              <text:p text:style-name="table_al">Het beoogd aantal vrijwilligers;</text:p>
                            </text:list-item>
                            <text:list-item text:style-override="id1-3-2-2-4-2-21-1-3-6-2-1-1-3-8">
                              <text:number>o</text:number>
                              <text:p text:style-name="table_al">De wijze van monitoren en evalueren</text:p>
                            </text:list-item>
                          </text:list>
                        </text:list-item>
                      </text:list>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Zie Hoofdstuk 1, artikel 1.7</text:p>
                    </table:table-cell>
                  </table:table-row>
                </table:table>
                <text:p text:style-name="table_bottom"/>
              </text:section>
              <text:p text:style-name="al"/>
              <text:section text:name="table_id1-3-2-2-4-2-23" text:style-name="table">
                <text:p text:style-name="table_top"/>
                <table:table table:style-name="tgroup">
                  <table:table-column table:style-name="id1-3-2-2-4-2-23-1-1"/>
                  <table:table-column table:style-name="id1-3-2-2-4-2-23-1-2"/>
                  <table:table-row table:style-name="row">
                    <table:table-cell table:style-name="cell_frame_all" table:number-rows-spanned="1" table:number-columns-spanned="1">
                      <text:p text:style-name="table_al">
                        <text:span text:style-name="nadrukvet">3c.</text:span>
                      </text:p>
                    </table:table-cell>
                    <table:table-cell table:style-name="cell_frame_all" table:number-rows-spanned="1" table:number-columns-spanned="1">
                      <text:p text:style-name="table_al">
                        <text:span text:style-name="nadrukvet">Jeugdigen groeien kansrijk op</text:span>
                        <text:span text:style-name="nadrukvet"> en ontwikkelen zich gezond en veilig</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Het verkleinen van kansenongelijkheid in het onderwijs door het aanbieden van voltijds onderwijsaanbod voor kinderen van 4-12 jaar met een taalproblematiek, die (nog) geen aansluiting kunnen vinden in het reguliere basisonderwijs. Zoveel mogelijk kinderen uit Leusden stromen kansrijk door naar reguliere scholen.</text:p>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Kinderen van 4-12 jaar uit Leusden die de Nederlandse taal nog onvoldoende beheersen. Waaronder kinderen met een vve-indicatie en nieuwkomers.</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Deze subsidie is uitsluitend bestemd voor officieel erkende onderwijsinstellingen met een BRIN-nummer gevestigd in de gemeente Leusden. </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100.000,- (onder voorbehoud, zie art. 1.5)</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p text:style-name="table_al">De aanvrager:</text:p>
                      <text:list text:style-name="id1-3-2-2-4-2-23-1-3-6-2-2">
                        <text:list-item text:style-override="id1-3-2-2-4-2-23-1-3-6-2-2-1">
                          <text:number>•</text:number>
                          <text:p text:style-name="table_al">Biedt voltijds onderwijsaanbod aan voor kinderen van 4-12 jaar met een taalproblematiek;</text:p>
                        </text:list-item>
                        <text:list-item text:style-override="id1-3-2-2-4-2-23-1-3-6-2-2-2">
                          <text:number>•</text:number>
                          <text:p text:style-name="table_al">Geeft de kinderen in een periode van 1 tot 1,5 jaar in specifieke groepen met gespecialiseerde leerkrachten onderwijs, zodat zij daarna het reguliere basisonderwijs kunnen volgen;</text:p>
                        </text:list-item>
                        <text:list-item text:style-override="id1-3-2-2-4-2-23-1-3-6-2-2-3">
                          <text:number>•</text:number>
                          <text:p text:style-name="table_al">verzorgt de begeleiding van uitgestroomde leerlingen en hun leerkrachten;</text:p>
                        </text:list-item>
                        <text:list-item text:style-override="id1-3-2-2-4-2-23-1-3-6-2-2-4">
                          <text:number>•</text:number>
                          <text:p text:style-name="table_al">geeft onderwijs in kleinere groepen dan reguliere groepen (maximaal 15 leerlingen);</text:p>
                        </text:list-item>
                        <text:list-item text:style-override="id1-3-2-2-4-2-23-1-3-6-2-2-5">
                          <text:number>•</text:number>
                          <text:p text:style-name="table_al">werkt met een bandbreedte van minimaal 10 leerlingen en maximaal 15 kinderen per groep; </text:p>
                        </text:list-item>
                        <text:list-item text:style-override="id1-3-2-2-4-2-23-1-3-6-2-2-6">
                          <text:number>•</text:number>
                          <text:p text:style-name="table_al">Monitort het aantal leerlingen per groep en hun uitstroom naar het vervolgonderwijs.</text:p>
                        </text:list-item>
                      </text:list>
                      <text:p text:style-name="table_al">Mocht de vergoeding vanuit het Rijk aan de instelling voor het schooljaar 2026-2027 hoger uitvallen, dan zal dat bedrag in mindering worden gebracht op de subsidie van de gemeente.</text:p>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Zie Hoofdstuk 1, artikel 1.7</text:p>
                    </table:table-cell>
                  </table:table-row>
                </table:table>
                <text:p text:style-name="table_bottom"/>
              </text:section>
              <text:p text:style-name="al"/>
              <text:section text:name="table_id1-3-2-2-4-2-25" text:style-name="table">
                <text:p text:style-name="table_top"/>
                <table:table table:style-name="tgroup">
                  <table:table-column table:style-name="id1-3-2-2-4-2-25-1-1"/>
                  <table:table-column table:style-name="id1-3-2-2-4-2-25-1-2"/>
                  <table:table-row table:style-name="row">
                    <table:table-cell table:style-name="cell_frame_all" table:number-rows-spanned="1" table:number-columns-spanned="1">
                      <text:p text:style-name="table_al">
                        <text:span text:style-name="nadrukvet">3d.</text:span>
                      </text:p>
                    </table:table-cell>
                    <table:table-cell table:style-name="cell_frame_all" table:number-rows-spanned="1" table:number-columns-spanned="1">
                      <text:p text:style-name="table_al">
                        <text:span text:style-name="nadrukvet">Jeugdigen groeien kansrijk op</text:span>
                        <text:span text:style-name="nadrukvet"> en ontwikkelen zich gezond en veilig</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Het stimuleren van de lees- en taalontwikkeling van de kinderen en ouderparticipatie met de interventie Voorleesexpress.</text:p>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Gezinnen met kinderen in de leeftijd van 3 t/m 12 jaar die laaggeletterd zijn, waar weinig of niet wordt voorgelezen, omdat de ouders drempels ervaren en waar ouders gemotiveerd zijn om zelf actief bij te dragen aan de taalontwikkeling van hun kinderen.</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Een vereniging of stichting met volledige rechtsbevoegdheid. De aanvrager heeft geen winstoogmerk met de uitvoering van de activiteiten of met de besteding van de subsidie anderszins.</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 7.500 (onder voorbehoud, zie art. 1.5)</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p text:style-name="table_al">De aanvrager;</text:p>
                      <text:list text:style-name="id1-3-2-2-4-2-25-1-3-6-2-2">
                        <text:list-item text:style-override="id1-3-2-2-4-2-25-1-3-6-2-2-1">
                          <text:number>o</text:number>
                          <text:p text:style-name="table_al">werkt met het effectief bewezen programma VoorleesExpress;</text:p>
                        </text:list-item>
                        <text:list-item text:style-override="id1-3-2-2-4-2-25-1-3-6-2-2-2">
                          <text:number>o</text:number>
                          <text:p text:style-name="table_al">is verantwoordelijk voor werving en matching van gezinnen en vrijwilligers;</text:p>
                        </text:list-item>
                        <text:list-item text:style-override="id1-3-2-2-4-2-25-1-3-6-2-2-3">
                          <text:number>o</text:number>
                          <text:p text:style-name="table_al">is gericht op het stimuleren van de taalontwikkeling van het kind en het creëren van een rijke taalomgeving;</text:p>
                        </text:list-item>
                        <text:list-item text:style-override="id1-3-2-2-4-2-25-1-3-6-2-2-4">
                          <text:number>o</text:number>
                          <text:p text:style-name="table_al">Zorgt dat het gezin bekend raakt met de bibliotheek en met een gratis lidmaatschap en stimuleert het gezin om vaker naar de bibliotheek te gaan en het taalaanbod in huis te vergroten;</text:p>
                        </text:list-item>
                        <text:list-item text:style-override="id1-3-2-2-4-2-25-1-3-6-2-2-5">
                          <text:number>o</text:number>
                          <text:p text:style-name="table_al">De organisatie zorgt voor een passende voorbereiding, training en begeleiding van de vrijwilligers.</text:p>
                        </text:list-item>
                        <text:list-item text:style-override="id1-3-2-2-4-2-25-1-3-6-2-2-6">
                          <text:number>o</text:number>
                          <text:p text:style-name="table_al">Vrijwilligers dienen te beschikken over een geldige Verklaring Omtrent Gedrag. </text:p>
                        </text:list-item>
                        <text:list-item text:style-override="id1-3-2-2-4-2-25-1-3-6-2-2-7">
                          <text:number>o</text:number>
                          <text:p text:style-name="table_al">Benoemd in de aanvraag het beoogd aantal deelnemers en vrijwilligers.</text:p>
                        </text:list-item>
                      </text:list>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Op het moment dat meerdere partijen een aanvraag indienen en daarmee het subsidieplafond wordt overschreden vindt verstrekking van subsidie plaats in de volgorde van de aangebrachte rangschikking, totdat het vastgestelde subsidieplafond is bereikt. De rangschikking wordt bepaald op basis van het hoogste totale aantal punten dat het activiteitenplan van een aanvragende partij scoort op basis van de onderstaande voorwaarden:</text:p>
                      <text:list text:style-name="id1-3-2-2-4-2-25-1-3-7-2-2">
                        <text:list-item text:style-override="id1-3-2-2-4-2-25-1-3-7-2-2-1">
                          <text:number>•</text:number>
                          <text:p text:style-name="table_al">De aanvrager heeft ervaring met de activiteit waar subsidie voor wordt aangevraagd. </text:p>
                          <text:p text:style-name="table_al">
                            <text:span text:style-name="nadrukcur">Scores: </text:span>Ja (1 punt) Nee (0 punten). </text:p>
                        </text:list-item>
                        <text:list-item text:style-override="id1-3-2-2-4-2-25-1-3-7-2-2-2">
                          <text:number>•</text:number>
                          <text:p text:style-name="table_al">De aanvrager heeft een aantoonbaar netwerk in de gemeente dat relevant is voor de uitvoering van de activiteit</text:p>
                          <text:p text:style-name="table_al">
                            <text:span text:style-name="nadrukcur">Scores: </text:span>Ja (1 punt) Nee (0 punten)</text:p>
                        </text:list-item>
                        <text:list-item text:style-override="id1-3-2-2-4-2-25-1-3-7-2-2-3">
                          <text:number>•</text:number>
                          <text:p text:style-name="table_al">De omschrijving van de verwachte impact van de activiteit voor de betreffende doelgroep.</text:p>
                          <text:p text:style-name="table_al">
                            <text:span text:style-name="nadrukcur">Scores: </text:span>onvoldoende (0 punten), voldoende (1 punt), goed (2 punten). </text:p>
                        </text:list-item>
                      </text:list>
                      <text:p text:style-name="table_al">In het geval van een gelijke score wordt door middel van loting door een onafhankelijke notaris bepaald wie de subsidie ontvangt.</text:p>
                    </table:table-cell>
                  </table:table-row>
                </table:table>
                <text:p text:style-name="table_bottom"/>
              </text:section>
              <text:p text:style-name="al"/>
              <text:section text:name="table_id1-3-2-2-4-2-27" text:style-name="table">
                <text:p text:style-name="table_top"/>
                <table:table table:style-name="tgroup">
                  <table:table-column table:style-name="id1-3-2-2-4-2-27-1-1"/>
                  <table:table-column table:style-name="id1-3-2-2-4-2-27-1-2"/>
                  <table:table-row table:style-name="row">
                    <table:table-cell table:style-name="cell_frame_all" table:number-rows-spanned="1" table:number-columns-spanned="1">
                      <text:p text:style-name="table_al">
                        <text:span text:style-name="nadrukvet">3e.</text:span>
                      </text:p>
                    </table:table-cell>
                    <table:table-cell table:style-name="cell_frame_all" table:number-rows-spanned="1" table:number-columns-spanned="1">
                      <text:p text:style-name="table_al">
                        <text:span text:style-name="nadrukvet">Jeugdigen groeien kansrijk op</text:span>
                        <text:span text:style-name="nadrukvet"> en ontwikkelen zich gezond en veilig</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De doorgaande ontwikkellijn van primair naar voortgezet onderwijs versterken door het regionale programma Kansrijk funderend onderwijs PO – VO.</text:p>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Leerlingen in de leeftijd van 10-14 jaar en hun ouders, omdat ze de overstap maken van het basisonderwijs naar het voortgezet onderwijs.</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Deze subsidie is uitsluitend bestemd voor officieel erkende onderwijsinstellingen met een BRIN-nummer. </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 16.183,13,- (onder voorbehoud, zie art. 1.5)</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p text:style-name="table_al">De aanvrager:</text:p>
                      <text:list text:style-name="id1-3-2-2-4-2-27-1-3-6-2-2">
                        <text:list-item text:style-override="id1-3-2-2-4-2-27-1-3-6-2-2-1">
                          <text:number>•</text:number>
                          <text:p text:style-name="table_al">Geeft uitvoering aan de uitvoering van de activiteiten van het regionaal programmaplan Kansrijk Funderend Onderwijs </text:p>
                        </text:list-item>
                        <text:list-item text:style-override="id1-3-2-2-4-2-27-1-3-6-2-2-2">
                          <text:number>•</text:number>
                          <text:p text:style-name="table_al">De activiteiten vinden plaats in scholen in Leusden en Amersfoort.</text:p>
                        </text:list-item>
                        <text:list-item text:style-override="id1-3-2-2-4-2-27-1-3-6-2-2-3">
                          <text:number>•</text:number>
                          <text:p text:style-name="table_al">Er wordt gewerkt aan 3 ontwikkelrichtingen: </text:p>
                        </text:list-item>
                        <text:list-item text:style-override="id1-3-2-2-4-2-27-1-3-6-2-2-4">
                          <text:number>1.</text:number>
                          <text:p text:style-name="table_al">Het stimuleren, faciliteren en organiseren van een latere definitief passende richting en het vergroten van mobiliteit binnen de onderbouw van het VO. </text:p>
                        </text:list-item>
                        <text:list-item text:style-override="id1-3-2-2-4-2-27-1-3-6-2-2-5">
                          <text:number>2.</text:number>
                          <text:p text:style-name="table_al">Een meer intensieve en diepgaande samenwerking tussen het PO en VO en professionalisering van leraren. </text:p>
                        </text:list-item>
                        <text:list-item text:style-override="id1-3-2-2-4-2-27-1-3-6-2-2-6">
                          <text:number>3.</text:number>
                          <text:p text:style-name="table_al">Ondersteuning van ouder bij het keuzeproces en de route van het PO naar het VO.</text:p>
                        </text:list-item>
                        <text:list-item text:style-override="id1-3-2-2-4-2-27-1-3-6-2-2-7">
                          <text:number>•</text:number>
                          <text:p text:style-name="table_al">Geeft uitvoering aan het monitoren en evalueren van het programma.</text:p>
                        </text:list-item>
                      </text:list>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Op het moment dat meerdere partijen een aanvraag indienen en daarmee het subsidieplafond wordt overschreden vindt </text:p>
                      <text:p text:style-name="table_al">verstrekking van subsidie plaats in de volgorde van de aangebrachte rangschikking, totdat het vastgestelde subsidieplafond is bereikt. De rangschikking wordt bepaald op basis van het hoogste totale aantal punten dat het activiteitenplan van een aanvragende partij scoort op basis van de onderstaande voorwaarden:</text:p>
                      <text:list text:style-name="id1-3-2-2-4-2-27-1-3-7-2-3">
                        <text:list-item text:style-override="id1-3-2-2-4-2-27-1-3-7-2-3-1">
                          <text:number>•</text:number>
                          <text:p text:style-name="table_al">De aanvrager heeft ervaring met de activiteit waar subsidie voor wordt aangevraagd. </text:p>
                          <text:p text:style-name="table_al">
                            <text:span text:style-name="nadrukcur">Scores: </text:span>Ja (1 punt) Nee (0 punten). </text:p>
                        </text:list-item>
                        <text:list-item text:style-override="id1-3-2-2-4-2-27-1-3-7-2-3-2">
                          <text:number>•</text:number>
                          <text:p text:style-name="table_al">De aanvrager heeft een aantoonbaar netwerk in de gemeente dat relevant is voor de uitvoering van de activiteit</text:p>
                          <text:p text:style-name="table_al">
                            <text:span text:style-name="nadrukcur">Scores: </text:span>Ja (1 punt) Nee (0 punten)</text:p>
                        </text:list-item>
                        <text:list-item text:style-override="id1-3-2-2-4-2-27-1-3-7-2-3-3">
                          <text:number>•</text:number>
                          <text:p text:style-name="table_al">De omschrijving van de verwachte impact van de activiteit voor de betreffende doelgroep.</text:p>
                          <text:p text:style-name="table_al">
                            <text:span text:style-name="nadrukcur">Scores: </text:span>onvoldoende (0 punten), voldoende (1 punt), goed (2 punten). </text:p>
                        </text:list-item>
                      </text:list>
                      <text:p text:style-name="table_al">In het geval van een gelijke score wordt door middel van loting door een onafhankelijke notaris bepaald wie de subsidie ontvangt.</text:p>
                    </table:table-cell>
                  </table:table-row>
                </table:table>
                <text:p text:style-name="table_bottom"/>
              </text:section>
              <text:p text:style-name="al"/>
              <text:section text:name="table_id1-3-2-2-4-2-29" text:style-name="table">
                <text:p text:style-name="table_top"/>
                <table:table table:style-name="tgroup">
                  <table:table-column table:style-name="id1-3-2-2-4-2-29-1-1"/>
                  <table:table-column table:style-name="id1-3-2-2-4-2-29-1-2"/>
                  <table:table-row table:style-name="row">
                    <table:table-cell table:style-name="cell_frame_all" table:number-rows-spanned="1" table:number-columns-spanned="1">
                      <text:p text:style-name="table_al">
                        <text:span text:style-name="nadrukvet">3f.</text:span>
                      </text:p>
                    </table:table-cell>
                    <table:table-cell table:style-name="cell_frame_all" table:number-rows-spanned="1" table:number-columns-spanned="1">
                      <text:p text:style-name="table_al">
                        <text:span text:style-name="nadrukvet">Jeugdigen groeien kansrijk op</text:span>
                        <text:span text:style-name="nadrukvet"> en ontwikkelen zich gezond en veilig</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Informele ondersteuning van kinderen en hun ouders/opvoeders in de overgang van primair naar voortgezet onderwijs en bijdragen aan een ononderbroken schoolloopbaan. De ondersteuning is erop gericht dat de leerlingen de brugklas met succes kunnen afronden en vroegtijdige uitval wordt voorkomen</text:p>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Jongeren in de leeftijd van 12-13 jaar woonachtig in Leusden die de overstap maken van het basisonderwijs naar het voortgezet onderwijs en een steuntje in de rug nodig hebben.</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Een vereniging of stichting met volledige rechtsbevoegdheid. De aanvrager heeft geen winstoogmerk met de uitvoering van de activiteiten of met de besteding van de subsidie anderszins.</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 5.500 (onder voorbehoud, zie art. 1.5)</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p text:style-name="table_al">De instelling zorgt voor:</text:p>
                      <text:list text:style-name="id1-3-2-2-4-2-29-1-3-6-2-2">
                        <text:list-item text:style-override="id1-3-2-2-4-2-29-1-3-6-2-2-1">
                          <text:number>•</text:number>
                          <text:p text:style-name="table_al">Informele ondersteuning uitgevoerd door getrainde vrijwilligers. Werving, voorbereiding, training en begeleiding van de vrijwilligers. </text:p>
                        </text:list-item>
                        <text:list-item text:style-override="id1-3-2-2-4-2-29-1-3-6-2-2-2">
                          <text:number>•</text:number>
                          <text:p text:style-name="table_al">De vrijwilligers dienen te beschikken over een geldige Verklaring Omtrent Gedrag. </text:p>
                        </text:list-item>
                        <text:list-item text:style-override="id1-3-2-2-4-2-29-1-3-6-2-2-3">
                          <text:number>•</text:number>
                          <text:p text:style-name="table_al">Het sociaal en cultureel voorbereiden op de middelbare school. De coach richt zich op motivatie, zelfvertrouwen en zelfredzaamheid. Schoolprestaties van de leerling komen alleen indirect aan de orde, NIET als doel.</text:p>
                        </text:list-item>
                        <text:list-item text:style-override="id1-3-2-2-4-2-29-1-3-6-2-2-4">
                          <text:number>•</text:number>
                          <text:p text:style-name="table_al">De begeleiding bij de leerlingen thuis, als één van de ouders/ opvoeders thuis is; </text:p>
                        </text:list-item>
                        <text:list-item text:style-override="id1-3-2-2-4-2-29-1-3-6-2-2-5">
                          <text:number>•</text:number>
                          <text:p text:style-name="table_al">Het begeleiden van kinderen en hun ouders/opvoeders gedurende 1,5 jaar voor 1 uur per week; </text:p>
                        </text:list-item>
                        <text:list-item text:style-override="id1-3-2-2-4-2-29-1-3-6-2-2-6">
                          <text:number>•</text:number>
                          <text:p text:style-name="table_al">Contact met basisscholen in de gemeente Leusden.</text:p>
                        </text:list-item>
                      </text:list>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Op het moment dat meerdere partijen een aanvraag indienen en daarmee het subsidieplafond wordt overschreden vindt verstrekking van subsidie plaats in de volgorde van de aangebrachte rangschikking, totdat het vastgestelde subsidieplafond is bereikt. De rangschikking wordt bepaald op basis van het hoogste totale aantal punten dat het activiteitenplan van een aanvragende partij scoort op basis van de onderstaande voorwaarden:</text:p>
                      <text:list text:style-name="id1-3-2-2-4-2-29-1-3-7-2-2">
                        <text:list-item text:style-override="id1-3-2-2-4-2-29-1-3-7-2-2-1">
                          <text:number>•</text:number>
                          <text:p text:style-name="table_al">De aanvrager heeft ervaring met de activiteit waar subsidie voor wordt aangevraagd. </text:p>
                          <text:p text:style-name="table_al">
                            <text:span text:style-name="nadrukcur">Scores: </text:span>Ja (1 punt) Nee (0 punten). </text:p>
                        </text:list-item>
                        <text:list-item text:style-override="id1-3-2-2-4-2-29-1-3-7-2-2-2">
                          <text:number>•</text:number>
                          <text:p text:style-name="table_al">De aanvrager heeft een aantoonbaar netwerk in de gemeente dat relevant is voor de uitvoering van de activiteit</text:p>
                          <text:p text:style-name="table_al">
                            <text:span text:style-name="nadrukcur">Scores: </text:span>Ja (1 punt) Nee (0 punten)</text:p>
                        </text:list-item>
                        <text:list-item text:style-override="id1-3-2-2-4-2-29-1-3-7-2-2-3">
                          <text:number>•</text:number>
                          <text:p text:style-name="table_al">De omschrijving van de verwachte impact van de activiteit voor de betreffende doelgroep.</text:p>
                          <text:p text:style-name="table_al">
                            <text:span text:style-name="nadrukcur">Scores: </text:span>onvoldoende (0 punten), voldoende (1 punt), goed (2 punten).</text:p>
                        </text:list-item>
                      </text:list>
                      <text:p text:style-name="table_al">In het geval van een gelijke score wordt door middel van loting door een onafhankelijke notaris bepaald wie de subsidie ontvangt. </text:p>
                    </table:table-cell>
                  </table:table-row>
                </table:table>
                <text:p text:style-name="table_bottom"/>
              </text:section>
              <text:p text:style-name="al"/>
              <text:section text:name="table_id1-3-2-2-4-2-31" text:style-name="table">
                <text:p text:style-name="table_top"/>
                <table:table table:style-name="tgroup">
                  <table:table-column table:style-name="id1-3-2-2-4-2-31-1-1"/>
                  <table:table-column table:style-name="id1-3-2-2-4-2-31-1-2"/>
                  <table:table-row table:style-name="row">
                    <table:table-cell table:style-name="cell_frame_all" table:number-rows-spanned="1" table:number-columns-spanned="1">
                      <text:p text:style-name="table_al">
                        <text:span text:style-name="nadrukvet">3g.</text:span>
                      </text:p>
                    </table:table-cell>
                    <table:table-cell table:style-name="cell_frame_all" table:number-rows-spanned="1" table:number-columns-spanned="1">
                      <text:p text:style-name="table_al">
                        <text:span text:style-name="nadrukvet">Uitvoering geven aan de Brede Regeling Combinatiefunctionarissen en het Leusdense Sport- en Beweegakkoord</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De buurtsportcoaches dragen actief bij aan ambities uit het Herijkte <text:a xlink:href="https://www.leusdeninbeweging.nl/storage/cms/website/133/files/leusdens_sport-_en_beweegakkoord_ii_versie_1_def.pdf" xlink:type="simple"><text:span text:style-name="nadrukondlijn">Leusdens Sport- en Beweegakkoord</text:span></text:a> door verbindingen te leggen met andere sectoren, vragen te signaleren en het juiste aanbod daarbij te vinden of te organiseren, mensen daarheen te begeleiden, projecten op te zetten, te coördineren en over te dragen. De buurtsportcoaches dragen zo tegelijkertijd bij aan de ambities en speerpunten van het beleidskader Sociaal Domein. Zij maken een gezamenlijk activiteitenplan en een gezamenlijk inhoudelijke verantwoording. De inzet van de uren verantwoord elke werkgever afzonderlijk. De <text:a xlink:href="https://open.overheid.nl/documenten/ronl-437a5599f4a07e90a8fc8e84370edaff56383707/pdf" xlink:type="simple"><text:span text:style-name="nadrukondlijn">Brede Regeling Combinatiefunctionarissen</text:span></text:a> is van toepassing.</text:p>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Alle inwoners van Leusden, met name diegenen die nog niet bewegen</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Rechtspersoon met één of meerdere buurtsportcoach(es).</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117.859,39 (onder voorbehoud, zie art. 1.5)</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p text:style-name="table_al">
                        <text:span text:style-name="nadrukondlijn">Profielen</text:span>
                      </text:p>
                      <text:p text:style-name="table_al">De profielen zoals weergegeven in <text:a xlink:href="https://sportindebuurt.nl/professionalisering/carrierepad/index" xlink:type="simple"><text:span text:style-name="nadrukondlijn">Carrièrepaden - BuurtSportCoach</text:span></text:a> en zoals in de Brede Regeling Combinatie-functionarissen van toepassing zijn. Dat zijn: Buurtsportcoach, Beweegcoach, Combinatiefunctionaris onderwijs en Clubkadercoach. De gemeente vult zelf de functie van Coördinator Sport en Preventie in onder de naam Procesregisseur sport- en bewegen.</text:p>
                      <text:p text:style-name="table_al">Kenmerken en salaris</text:p>
                      <text:p text:style-name="table_al">De niveau onderscheidende kenmerken en het salarisniveau zoals genoemd in <text:a xlink:href="https://sportindebuurt.nl/dA/6f535fd8be" xlink:type="simple"><text:span text:style-name="nadrukondlijn">FUNCTIENIVEAUMATRIX FUNCTIEFAMILIE “KEUKEN”: NIVEAU ONDERSCHEIDENDE KENMERKEN (NOK)</text:span></text:a> is leidraad voor de aanvraag van de subsidie en moet in de aanvraag expliciet zijn aangegeven.</text:p>
                      <text:p text:style-name="table_al"/>
                      <text:p text:style-name="table_al">
                        <text:span text:style-name="nadrukondlijn">Loonkosten en andere kosten</text:span>
                      </text:p>
                      <text:p text:style-name="table_al">a. Een buurtsportcoachsubsidie is alleen bedoeld voor de brutoloonkosten van de buurtsportcoach.</text:p>
                      <text:p text:style-name="table_al">b. Loonkosten die op een andere wijze worden gesubsidieerd of bekostigd door een overheidsinstelling komen niet voor een gemeentelijke subsidie in aanmerking.</text:p>
                      <text:p text:style-name="table_al">c. De werkgever kan voor activiteiten in het kader van de AZWA subsidie voor bruto loonkosten aanvragen.</text:p>
                      <text:p text:style-name="table_al">In onderling overleg wordt het aantal uren afgesproken en of de subsidie een deel dan wel 100% van de brutoloonkosten dekt. </text:p>
                      <text:p text:style-name="table_al">2% van het gesubsidieerde bedrag wordt ingezet voor deskundigheidsbevordering.</text:p>
                      <text:p text:style-name="table_al"/>
                      <text:p text:style-name="table_al">
                        <text:span text:style-name="nadrukondlijn">Duur van de subsidieregeling</text:span>
                      </text:p>
                      <text:p text:style-name="table_al">De subsidieregeling m.b.t. 3b geldt zolang het college gebruik maakt van de Brede Regeling Combinatiefunctionarissen en het Rijk budget ter beschikking stelt middels de AZWA.</text:p>
                      <text:p text:style-name="table_al"/>
                      <text:p text:style-name="table_al">
                        <text:span text:style-name="nadrukondlijn">Werkgeverschap</text:span>
                      </text:p>
                      <text:p text:style-name="table_al">De buurtsportcoach is/komt in dienst bij de aanvrager (werkgever). De werkgever draagt alle verantwoordelijkheden die bij het werkgeverschap horen.</text:p>
                      <text:p text:style-name="table_al"/>
                      <text:p text:style-name="table_al">
                        <text:span text:style-name="nadrukondlijn">Voorwaarden</text:span>
                      </text:p>
                      <text:p text:style-name="table_al">Om voor een buurtsportcoachsubsidie in aanmerking te komen, dienen aanvragers aan de volgende voorwaarden te voldoen:</text:p>
                      <text:list text:style-name="id1-3-2-2-4-2-31-1-3-6-2-21">
                        <text:list-item text:style-override="id1-3-2-2-4-2-31-1-3-6-2-21-1">
                          <text:number>a.</text:number>
                          <text:p text:style-name="table_al">De instellingen waarvoor de buurtsportcoach zijn werkzaamheden verricht, dienen gevestigd of actief te zijn in de gemeente Leusden;</text:p>
                        </text:list-item>
                      </text:list>
                      <text:p text:style-name="table_al">Om voor een buurtsportcoachsubsidie in aanmerking te komen, dient de inzet van de buurtsportcoach aan de volgende voorwaarden te voldoen:</text:p>
                      <text:list text:style-name="id1-3-2-2-4-2-31-1-3-6-2-23">
                        <text:list-item text:style-override="id1-3-2-2-4-2-31-1-3-6-2-23-1">
                          <text:number>a.</text:number>
                          <text:p text:style-name="table_al">Activiteiten zijn vrij of tegen een beperkte eigen bijdrage (niet zijnde een commerciële prijs) toegankelijk. De opbrengsten van de eigen bijdrage komen weer ten goede aan dezelfde of andere activiteiten van de buurtsportcoaches en zijn transparant.</text:p>
                        </text:list-item>
                        <text:list-item text:style-override="id1-3-2-2-4-2-31-1-3-6-2-23-2">
                          <text:number>b.</text:number>
                          <text:p text:style-name="table_al">De aanvrager stemt als werkgever in met procesregie over de inzet van de buurtsportcoaches door de procesregisseur sport en bewegen van de gemeente en door een gezamenlijk jaarplan, met een gezamenlijke uitvoering en inhoudelijke verantwoording. De inhoudelijke verantwoording wordt door de buurtsportcoaches met de procesregisseur opgesteld en via de werkgevers geparafeerd ingediend bij de financiële verantwoording.</text:p>
                        </text:list-item>
                        <text:list-item text:style-override="id1-3-2-2-4-2-31-1-3-6-2-23-3">
                          <text:number>c.</text:number>
                          <text:p text:style-name="table_al">De werkgevers en de buurtsportcoaches zijn op de hoogte van de gezamenlijke opdracht en werkstructuur volgens het document: ”Toelichting werkzaamheden buurtsportcoaches”.</text:p>
                        </text:list-item>
                      </text:list>
                      <text:p text:style-name="table_al">
                        <text:span text:style-name="nadrukondlijn">Verantwoording, evaluatie en vaststelling</text:span>
                      </text:p>
                      <text:p text:style-name="table_al">De inhoudelijke rapportage, wordt gezamenlijk met alle werkgevers geformuleerd onder coördinatie van de procesregisseur Sport en Bewegen en moet het volgende bevatten:</text:p>
                      <text:list text:style-name="id1-3-2-2-4-2-31-1-3-6-2-26">
                        <text:list-item text:style-override="id1-3-2-2-4-2-31-1-3-6-2-26-1">
                          <text:number>a.</text:number>
                          <text:p text:style-name="table_al">gerealiseerde, voortgezette en nieuwe activiteiten gerelateerd aan de ambities van het Sport- en Beweegakkoord en/of beleidskader Sociaal Domein;</text:p>
                        </text:list-item>
                        <text:list-item text:style-override="id1-3-2-2-4-2-31-1-3-6-2-26-2">
                          <text:number>b.</text:number>
                          <text:p text:style-name="table_al">deelnemersaantallen bij de activiteiten;</text:p>
                        </text:list-item>
                        <text:list-item text:style-override="id1-3-2-2-4-2-31-1-3-6-2-26-3">
                          <text:number>c.</text:number>
                          <text:p text:style-name="table_al">gemeten resultaten of effecten van de activiteiten, indien van toepassing;</text:p>
                        </text:list-item>
                        <text:list-item text:style-override="id1-3-2-2-4-2-31-1-3-6-2-26-4">
                          <text:number>d.</text:number>
                          <text:p text:style-name="table_al">samenwerkingspartners en de meerwaarde van samenwerking, indien van toepassing</text:p>
                        </text:list-item>
                      </text:list>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Zie Hoofdstuk 1, artikel 1.7</text:p>
                    </table:table-cell>
                  </table:table-row>
                </table:table>
                <text:p text:style-name="table_bottom"/>
              </text:section>
              <text:p text:style-name="al">
              <text:span text:style-name="nadrukvet">4. Passende ondersteuning</text:span>
            </text:p>
              <text:section text:name="table_id1-3-2-2-4-2-33" text:style-name="table">
                <text:p text:style-name="table_top"/>
                <table:table table:style-name="tgroup">
                  <table:table-column table:style-name="id1-3-2-2-4-2-33-1-1"/>
                  <table:table-column table:style-name="id1-3-2-2-4-2-33-1-2"/>
                  <table:table-row table:style-name="row">
                    <table:table-cell table:style-name="cell_frame_all" table:number-rows-spanned="1" table:number-columns-spanned="1">
                      <text:p text:style-name="table_al">
                        <text:span text:style-name="nadrukvet">4a.</text:span>
                      </text:p>
                    </table:table-cell>
                    <table:table-cell table:style-name="cell_frame_all" table:number-rows-spanned="1" table:number-columns-spanned="1">
                      <text:p text:style-name="table_al">
                        <text:span text:style-name="nadrukvet">Ondersteunen en begeleiden van inwoners met een zorg- en ondersteuningsvraag</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De kwaliteit van leven van o.a. mensen met beginnende geheugenproblematiek verbetert wanneer zij zich nuttig voelen, plezier beleven aan activiteiten en sociale contacten kunnen onderhouden. Dat willen wij stimuleren d.m.v.:</text:p>
                      <text:list text:style-name="id1-3-2-2-4-2-33-1-3-2-2-2">
                        <text:list-item text:style-override="id1-3-2-2-4-2-33-1-3-2-2-2-1">
                          <text:number>•</text:number>
                          <text:p text:style-name="table_al">Dagactiviteiten waardoor inwoners zij langer actief, gezond én in contact met anderen blijven. Het bieden van zinvolle dagactiviteiten sluit zoveel mogelijk aan bij de wensen en behoeften van thuiswonende kwetsbare ouderen met cognitieve/psychische problemen (zoals beginnende geheugenproblematiek) of met een chronische ziekte;</text:p>
                        </text:list-item>
                        <text:list-item text:style-override="id1-3-2-2-4-2-33-1-3-2-2-2-2">
                          <text:number>•</text:number>
                          <text:p text:style-name="table_al">Het organiseren van activiteiten en diensten afgestemd op de ondersteuningsbehoefte van de mantelzorger.</text:p>
                        </text:list-item>
                        <text:list-item text:style-override="id1-3-2-2-4-2-33-1-3-2-2-2-3">
                          <text:number>•</text:number>
                          <text:p text:style-name="table_al">De activiteiten en diensten aan kwetsbare oudere inwoners van Leusden stellen hen beter in staat om langer zelfstandig te kunnen blijven wonen. </text:p>
                        </text:list-item>
                      </text:list>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list text:style-name="id1-3-2-2-4-2-33-1-3-3-2-1">
                        <text:list-item text:style-override="id1-3-2-2-4-2-33-1-3-3-2-1-1">
                          <text:number>•</text:number>
                          <text:p text:style-name="table_al">Inwoners van Leusden die beginnende geheugenproblematiek hebben.</text:p>
                          <text:p text:style-name="table_al"/>
                        </text:list-item>
                        <text:list-item text:style-override="id1-3-2-2-4-2-33-1-3-3-2-1-2">
                          <text:number>•</text:number>
                          <text:p text:style-name="table_al">Mantelzorgers van inwoners met beginnende geheugenproblematiek uit Leusden.</text:p>
                        </text:list-item>
                      </text:list>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Een vereniging of stichting met volledige rechtsbevoegdheid. De aanvrager heeft geen winstoogmerk met de uitvoering van de activiteiten of met de besteding van de subsidie anderszins.</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147.994,- (onder voorbehoud, zie art. 1.5)</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p text:style-name="table_al">De activiteiten worden zoveel mogelijk in de nabijheid van woningen van inwoners met beginnende geheugenproblematiek georganiseerd.</text:p>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Zie Hoofdstuk 1, artikel 1.7</text:p>
                    </table:table-cell>
                  </table:table-row>
                  <table:table-row table:style-name="row">
                    <table:table-cell table:style-name="cell_frame_all" table:number-rows-spanned="1" table:number-columns-spanned="2"/>
                  </table:table-row>
                  <table:table-row table:style-name="row">
                    <table:table-cell table:style-name="cell_frame_all" table:number-rows-spanned="1" table:number-columns-spanned="1">
                      <text:p text:style-name="table_al">
                        <text:span text:style-name="nadrukvet">4b. </text:span>
                      </text:p>
                    </table:table-cell>
                    <table:table-cell table:style-name="cell_frame_all" table:number-rows-spanned="1" table:number-columns-spanned="1">
                      <text:p text:style-name="table_al">
                        <text:span text:style-name="nadrukvet">Kortdurende begeleiding aan kinderen door een POH JGGZ</text:span>
                      </text:p>
                    </table:table-cell>
                  </table:table-row>
                  <table:table-row table:style-name="row">
                    <table:table-cell table:style-name="cell_frame_all" table:number-rows-spanned="1" table:number-columns-spanned="1">
                      <text:p text:style-name="table_al">Subsidiabele activiteiten nader uitgewerkt</text:p>
                    </table:table-cell>
                    <table:table-cell table:style-name="cell_frame_all" table:number-rows-spanned="1" table:number-columns-spanned="1">
                      <text:p text:style-name="table_al">Huisartsen vervullen een wettelijke en maatschappelijke rol als eerste aanspreekpunt voor gezondheidsvragen, inclusief psychosociale problematiek bij jeugd. In deze rol kunnen huisartsenpraktijken de jeugdigen in Leusden op een toegankelijke manier bereiken en problemen vroegtijdig signaleren. </text:p>
                      <text:p text:style-name="table_al">De inzet van een POH Jeugd voorkomt onnodige doorverwijzing naar specialistische jeugdhulp, biedt lichte en kortdurende ondersteuning dichtbij huis, versterkt de samenwerking tussen huisarts en wijkteam, draagt bij aan de gemeentelijke doelen van vroeg signalering, preventie en normaliseren.</text:p>
                    </table:table-cell>
                  </table:table-row>
                  <table:table-row table:style-name="row">
                    <table:table-cell table:style-name="cell_frame_all" table:number-rows-spanned="1" table:number-columns-spanned="1">
                      <text:p text:style-name="table_al">Doelgroep</text:p>
                    </table:table-cell>
                    <table:table-cell table:style-name="cell_frame_all" table:number-rows-spanned="1" table:number-columns-spanned="1">
                      <text:p text:style-name="table_al">De inzet van de POH Jeugd-GGZ richt zich op jeugdigen in Leusden met lichte mentale klachten, waarbij specialistische hulp (nog) niet nodig wordt geacht.</text:p>
                    </table:table-cell>
                  </table:table-row>
                  <table:table-row table:style-name="row">
                    <table:table-cell table:style-name="cell_frame_all" table:number-rows-spanned="1" table:number-columns-spanned="1">
                      <text:p text:style-name="table_al">Aanvrager</text:p>
                    </table:table-cell>
                    <table:table-cell table:style-name="cell_frame_all" table:number-rows-spanned="1" table:number-columns-spanned="1">
                      <text:p text:style-name="table_al">De aanvrager is een geregistreerde huisartsenpraktijk, die werkt met een praktijkondersteuner Jeugd-GGZ. De subsidieontvanger moet lokaal geworteld zijn en beschikken over een groot netwerk binnen alle buurten binnen de gemeente.</text:p>
                    </table:table-cell>
                  </table:table-row>
                  <table:table-row table:style-name="row">
                    <table:table-cell table:style-name="cell_frame_all" table:number-rows-spanned="1" table:number-columns-spanned="1">
                      <text:p text:style-name="table_al">Subsidieplafond</text:p>
                    </table:table-cell>
                    <table:table-cell table:style-name="cell_frame_all" table:number-rows-spanned="1" table:number-columns-spanned="1">
                      <text:p text:style-name="table_al">€234.423,79 (onder voorbehoud, zie art. 1.5)</text:p>
                    </table:table-cell>
                  </table:table-row>
                  <table:table-row table:style-name="row">
                    <table:table-cell table:style-name="cell_frame_all" table:number-rows-spanned="1" table:number-columns-spanned="1">
                      <text:p text:style-name="table_al">Aanvullende voorwaarden (aantoonbaar bij de aanvraag)</text:p>
                    </table:table-cell>
                    <table:table-cell table:style-name="cell_frame_all" table:number-rows-spanned="1" table:number-columns-spanned="1">
                      <text:list text:style-name="id1-3-2-2-4-2-33-1-3-14-2-1">
                        <text:list-item text:style-override="id1-3-2-2-4-2-33-1-3-14-2-1-1">
                          <text:number>•</text:number>
                          <text:p text:style-name="table_al">De POH Jeugd-GGZ en de huisartsenpraktijk moet werken binnen de kaders van het Afsprakenkader POH-JGGZ en SOH-JGGZ en voldoen aan de gestelde opleiding en werkafspraken.</text:p>
                        </text:list-item>
                        <text:list-item text:style-override="id1-3-2-2-4-2-33-1-3-14-2-1-2">
                          <text:number>•</text:number>
                          <text:p text:style-name="table_al">De POH-JGGZ moet SKJ-geregistreerd zijn. </text:p>
                        </text:list-item>
                        <text:list-item text:style-override="id1-3-2-2-4-2-33-1-3-14-2-1-3">
                          <text:number>•</text:number>
                          <text:p text:style-name="table_al">De POH-JGGZ moet in loondienst van de huisartsenpraktijk zijn.</text:p>
                        </text:list-item>
                        <text:list-item text:style-override="id1-3-2-2-4-2-33-1-3-14-2-1-4">
                          <text:number>•</text:number>
                          <text:p text:style-name="table_al">–De betrokken partijen houden zich aan alle wettelijke regelingen van de privacy.</text:p>
                        </text:list-item>
                      </text:list>
                    </table:table-cell>
                  </table:table-row>
                  <table:table-row table:style-name="row">
                    <table:table-cell table:style-name="cell_frame_all" table:number-rows-spanned="1" table:number-columns-spanned="1">
                      <text:p text:style-name="table_al">Wijze van verdelen</text:p>
                    </table:table-cell>
                    <table:table-cell table:style-name="cell_frame_all" table:number-rows-spanned="1" table:number-columns-spanned="1">
                      <text:p text:style-name="table_al">Zie Hoofdstuk 1, artikel 1.7</text:p>
                    </table:table-cell>
                  </table:table-row>
                </table:table>
                <text:p text:style-name="table_bottom"/>
              </text:section>
            </text:section>
            <text:p text:style-name="hoofdstuk_bottom"/>
          </text:section>
          <text:section text:name="hoofdstuk_id1-3-2-2-5" text:style-name="hoofdstuk">
            <text:p text:style-name="hoofdstuk_kop"><text:span text:style-name="label">Hoofdstuk</text:span> <text:span text:style-name="nr">4</text:span> – Slotbepalingen</text:p>
            <text:section text:name="artikel_id1-3-2-2-5-2" text:style-name="artikel">
              <text:p text:style-name="artikel_kop_titel"><text:span text:style-name="artikel_kop_label"/> </text:p>
              <text:list text:style-name="id1-3-2-2-5-2-2">
                <text:list-item text:style-override="id1-3-2-2-5-2-2">
                  <text:number>1.</text:number>
                  <text:p text:style-name="al">Dit besluit treedt in werking op de dag na bekendmaking in het Elektronisch Gemeenteblad en vervalt per 31 december 2027.</text:p>
                </text:list-item>
                <text:list-item text:style-override="id1-3-2-2-5-2-3">
                  <text:number>2.</text:number>
                  <text:p text:style-name="al">Deze subsidieregeling wordt aangehaald als: Subsidieregeling Sociaal Domein gemeente Leusden 2027.</text:p>
                </text:list-item>
              </text:list>
            </text:section>
            <text:p text:style-name="hoofdstuk_bottom"/>
          </text:section>
        </text:section>
        <text:section text:name="regeling-sluiting_id1-3-2-3" text:style-name="regeling-sluiting">
          <text:section text:name="ondertekening_id1-3-2-3-1">
            <text:p><text:span text:style-name="functie">Aldus vastgesteld door het college van de gemeente Leusden,</text:span></text:p>
          </text:section>
          <text:section text:name="ondertekening_id1-3-2-3-2">
            <text:p><text:span text:style-name="functie"/></text:p>
            <text:p><text:span text:style-name="functie">R.B. van den Brink </text:span></text:p>
            <text:p><text:span text:style-name="functie">gemeentesecretaris </text:span></text:p>
          </text:section>
          <text:section text:name="ondertekening_id1-3-2-3-3">
            <text:p><text:span text:style-name="functie"/></text:p>
            <text:p><text:span text:style-name="functie">M. Klein</text:span></text:p>
            <text:p><text:span text:style-name="functie">loco-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2-3-1-1" style:parent-style-name="Standard">
      <style:paragraph-properties style:line-spacing="0mm" style:text-autospace="none" ofo:line-height="0.001cm"/>
    </style:style>
    <style:style style:family="graphic" style:name="illustratie_id1-3-2-2-2-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9060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0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0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Leusden</meta:user-defined>
    <meta:user-defined meta:name="OVERHEID.Informatietype/DC.type">officiële publicatie</meta:user-defined>
    <meta:user-defined meta:name="OVERHEIDop.Rubriek/DC.type">algemeen verbindend voorschrift (verordening)</meta:user-defined>
    <meta:user-defined meta:name="OVERHEID.Gemeente/OVERHEID.authority">Leusden</meta:user-defined>
    <meta:user-defined meta:name="OVERHEID.Gemeente/DCTERMS.publisher">Leusden</meta:user-defined>
    <meta:user-defined meta:name="OVERHEID.TaxonomieBeleidsagendaDecentraal/OVERHEID.category">Financiën | Organisatie en beleid</meta:user-defined>
    <meta:user-defined meta:name="DC.source">Algemene wet bestuursrecht]|[1.0:c:BWBR0005537&amp;g=2026-08-01</meta:user-defined>
    <meta:user-defined meta:name="DC.source">Algemene subsidieverordening Leusden 2024]|[https://lokaleregelgeving.overheid.nl/CVDR720285/1</meta:user-defined>
    <meta:user-defined meta:name="DCTERMS.alternative">Subsidieregeling Sociaal Domein gemeente Leusden 2027</meta:user-defined>
    <dc:language>nl</dc:language>
    <meta:user-defined meta:name="OVERHEIDop.locatietype/OVERHEIDop.gebiedsmarkering">Gemeente</meta:user-defined>
    <meta:user-defined meta:name="DC.title">Subsidieregeling Sociaal Domein gemeente Leusden 2027</meta:user-defined>
    <meta:user-defined meta:name="DCTERMS.W3CDTF/DCTERMS.available">2026-08-19</meta:user-defined>
    <meta:user-defined meta:name="DCTERMS.W3CDTF/OVERHEIDop.jaargang">2026</meta:user-defined>
    <meta:user-defined meta:name="OVERHEIDop.publicationIssue">390602</meta:user-defined>
    <meta:user-defined meta:name="OVERHEIDop.betreftRegeling">CVDR765588_1</meta:user-defined>
    <meta:user-defined meta:name="xs:date/OVERHEIDop.startdatum">2026-08-20</meta:user-defined>
    <meta:user-defined meta:name="xs:date/OVERHEIDop.einddatum">2028-01-01</meta:user-defined>
    <meta:user-defined meta:name="OVERHEIDop.GmbID/DC.identifier">gmb-2026-390602</meta:user-defined>
    <meta:user-defined meta:name="OVERHEIDop.versieInformatie"/>
  </office:meta>
</office:document-meta>
</file>