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bouwen van een Pilothal aan de Schaardijk 150 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Burgemeester en wethouders van de gemeente Rotterdam hebben op 13 augustus 2026 een aanvraag voor een omgevingsvergunning ontvangen voor Evides N.V., gevestigd aan de Schaardijk 150, 3063 NH te Rotterdam. </text:p>
            <text:p text:style-name="common-al">De aanvraag betreft het bouwen van een pilothal om nieuwe processen voor het zuiveren van drinkwater te testen. </text:p>
            <text:p text:style-name="common-al">Het hierbij vrijkomende afvalwater zal worden geloosd op het riool.</text:p>
            <text:p text:style-name="common-al"/>
            <text:p text:style-name="tussenkopcur">Inzage</text:p>
            <text:p text:style-name="common-al">Met dit bericht laat Burgemeester en wethouders van de gemeente Rotterdam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31576 en/of het verzoeknummer: 202608130083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6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31576 </meta:user-defined>
    <meta:user-defined meta:name="DCTERMS.abstract">Met dit bericht laat Burgemeester en wethouders van de gemeente Rotterdam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het bouwen van een Pilothal aan de Schaardijk 150 te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01</meta:user-defined>
    <meta:user-defined meta:name="OVERHEIDop.GmbID/DC.identifier">gmb-2026-390601</meta:user-defined>
    <meta:user-defined meta:name="OVERHEIDop.versieInformatie"/>
  </office:meta>
</office:document-meta>
</file>