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Handelskade 7 te Rij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Rijswijk kennis van de ontvangst op 13 augustus 2026 van een melding zoals bedoeld in hoofdstuk 4 van het Besluit activiteiten leefomgeving (Bal). De melding betreft het toepassen van 2.950 m³ grond of baggerspecie op of in de landbodem t.b.v. de aanleg van een heistelling. De locatie betreft <text:span text:style-name="nadrukvet">Handelskade 7 te Rijswijk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8023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905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Rijs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betreft het toepassen van 2.950 m³ grond of baggerspecie op of in de landbodem t.b.v. de aanleg van een heistelling.</meta:user-defined>
    <dc:language>nl</dc:language>
    <meta:user-defined meta:name="OVERHEIDop.locatietype/OVERHEIDop.gebiedsmarkering">Adres</meta:user-defined>
    <meta:user-defined meta:name="DC.title">Kennisgeving melding milieubelastende activiteit(en), Handelskade 7 te Rijsw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94</meta:user-defined>
    <meta:user-defined meta:name="OVERHEIDop.GmbID/DC.identifier">gmb-2026-390594</meta:user-defined>
    <meta:user-defined meta:name="OVERHEIDop.versieInformatie"/>
  </office:meta>
</office:document-meta>
</file>