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ersel​, melding Besluit activiteiten leefomgeving, Heibloem 13​ ​​ te ​Eer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 maakt bekend dat er een melding ingevolge het Besluit activiteiten leefomgeving (Bal) is ontvangen.</text:p>
            <text:p text:style-name="common-al">Bedrijf: Silt Milieu B.V. Silt Milieu B.V. </text:p>
            <text:p text:style-name="common-al">Locatie: Heibloem 1​3 ​te Eersel</text:p>
            <text:p text:style-name="common-al">Activiteit: MBA saneren van de bodem en MBA graven in bodem met een kwaliteit boven de interventiewaarde bodemkwaliteit</text:p>
            <text:p text:style-name="common-al">Voor: Het betreft hier een sanering van een spot verontreinigd met koper en zink en twee druppelzones verontreinigd met asbest.</text:p>
            <text:p text:style-name="common-al">Datum melding: 23 juli 2026 </text:p>
            <text:p text:style-name="common-al">DSO-verzoeknummer: 2026072301178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486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3905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ers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486</meta:user-defined>
    <dc:language>nl</dc:language>
    <meta:user-defined meta:name="OVERHEIDop.locatietype/OVERHEIDop.gebiedsmarkering">Adres</meta:user-defined>
    <meta:user-defined meta:name="DC.title">Gemeente Eersel​, melding Besluit activiteiten leefomgeving, Heibloem 13​ ​​ te ​Eers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92</meta:user-defined>
    <meta:user-defined meta:name="OVERHEIDop.GmbID/DC.identifier">gmb-2026-390592</meta:user-defined>
    <meta:user-defined meta:name="OVERHEIDop.versieInformatie"/>
  </office:meta>
</office:document-meta>
</file>