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Hofstraat, Landpoorstraat, Kerkring, Grimhoek, Willem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Hofstraat, Landpoorstraat, Kerkring, Grimhoek, Willemstad</text:p>
            <text:p text:style-name="common-al">
            <text:span text:style-name="nadrukvet">DSO-kenmerk:</text:span> 2026081000930 </text:p>
            <text:p text:style-name="common-al">
            <text:span text:style-name="nadrukvet">Zaaknummer:</text:span> Z2026-00020721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2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05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721</meta:user-defined>
    <meta:user-defined meta:name="DCTERMS.abstract">Betreft: melding op locatie Hofstraat, Landpoorstraat, Kerkring, Grimhoek, Willemstad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Hofstraat, Landpoorstraat, Kerkring, Grimhoek, Willemsta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87</meta:user-defined>
    <meta:user-defined meta:name="OVERHEIDop.GmbID/DC.identifier">gmb-2026-390587</meta:user-defined>
    <meta:user-defined meta:name="OVERHEIDop.versieInformatie"/>
  </office:meta>
</office:document-meta>
</file>