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aanbrengen van een naambord op de gevel, Timmermansweg 32A 7433BL Schalkhaar, [Diepenveen D 4621] Diepenveen D 46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8-08-2026</text:p>
            <text:p text:style-name="common-al">
            <text:span text:style-name="nadrukvet">Locatie:</text:span> Timmermansweg 32A 7433BL Schalkhaar, [Diepenveen D 4621] Diepenveen D 4621</text:p>
            <text:p text:style-name="common-al">
            <text:span text:style-name="nadrukvet">Zaakomschrijving:</text:span> het aanbrengen van een naambord op de gevel</text:p>
            <text:p text:style-name="common-al">
            <text:span text:style-name="nadrukvet">Zaaknummer:</text:span> Z2026-0000744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Handelsreclame maken of voer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44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44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057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Z2026-00007443</meta:user-defined>
    <meta:user-defined meta:name="DCTERMS.abstract">het aanbrengen van een naambord op de 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aanbrengen van een naambord op de gevel, Timmermansweg 32A 7433BL Schalkhaar, [Diepenveen D 4621] Diepenveen D 462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78</meta:user-defined>
    <meta:user-defined meta:name="OVERHEIDop.GmbID/DC.identifier">gmb-2026-390578</meta:user-defined>
    <meta:user-defined meta:name="OVERHEIDop.versieInformatie"/>
  </office:meta>
</office:document-meta>
</file>