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nderhouden en verduurzamen van de woonark en wijzigen van de gevels aan Noordmeerweg 6A-WS te Broek in Wat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onderhouden en verduurzamen van de woonark en wijzigen van de gevels op locatie Noordmeerweg 6A-WS, 1151CV Broek in Waterland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22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05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onderhouden en verduurzamen van de woonark en wijzigen van de gevels aan Noordmeerweg 6A-WS te Broek in Water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77</meta:user-defined>
    <meta:user-defined meta:name="OVERHEIDop.GmbID/DC.identifier">gmb-2026-390577</meta:user-defined>
    <meta:user-defined meta:name="OVERHEIDop.versieInformatie"/>
  </office:meta>
</office:document-meta>
</file>