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een groen Kokowall geluidsscherm op het woonvlak aan Lage Weg 11 4847TD Te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een groen Kokowall geluidsscherm op het woonvlak aan Lage Weg 11 4847TD Teteringen is nog niet volledig</text:span>
          </text:p>
            <text:p text:style-name="common-al">De gemeente Breda heeft een aanvraag voor een omgevingsvergunning ontvangen. De omgevingsvergunning is aangevraagd voor de volgende activiteit</text:p>
            <text:p text:style-name="common-al">- Omgevingsplanactiviteit bouwwerken</text:p>
            <text:p text:style-name="common-al">De gemeente Breda heeft op 14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461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05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461</meta:user-defined>
    <meta:user-defined meta:name="DCTERMS.abstract">een groen Kokowall geluidsscherm op het woonvlak</meta:user-defined>
    <dc:language>nl</dc:language>
    <meta:user-defined meta:name="OVERHEIDop.locatietype/OVERHEIDop.gebiedsmarkering">Vlak</meta:user-defined>
    <meta:user-defined meta:name="DC.title">Verzoek aanvullende gegevens voor een groen Kokowall geluidsscherm op het woonvlak aan Lage Weg 11 4847TD Teter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6</meta:user-defined>
    <meta:user-defined meta:name="OVERHEIDop.GmbID/DC.identifier">gmb-2026-390576</meta:user-defined>
    <meta:user-defined meta:name="OVERHEIDop.versieInformatie"/>
  </office:meta>
</office:document-meta>
</file>