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2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0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0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0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heffing geluidshinder verleend voor aanleg tijdelijke toe- en afrit vanaf Rijksweg A4, ten behoeve van de aanleg warmteleiding, Rijksweg A4 HRL hm. 41,1, ter hoogte van Leidschendam - kenmerk 000024358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ntheffing geluidshinder verleend voor aanleg tijdelijke toe- en afrit vanaf Rijksweg A4, ten beh aanleg warmteleiding.</text:p>
            <text:p text:style-name="common-al">
            
          </text:p>
            <text:p text:style-name="common-al">
            <text:span text:style-name="nadrukvet">Locatie en periode</text:span>:</text:p>
            <text:p text:style-name="common-al">Rijksweg A4 HRL, ter hoogte van hectometer 41,1 in Leidschendam:</text:p>
            <text:list text:style-name="id1-3-2-1-1-6">
              <text:list-item text:style-override="id1-3-2-1-1-6-1">
                <text:number>•</text:number>
                <text:p text:style-name="al"> 7 tot en met 10 september 2026 en </text:p>
              </text:list-item>
              <text:list-item text:style-override="id1-3-2-1-1-6-2">
                <text:number>•</text:number>
                <text:p text:style-name="al">14 tot en met 17 september 2026, </text:p>
              </text:list-item>
              <text:list-item text:style-override="id1-3-2-1-1-6-3">
                <text:number>•</text:number>
                <text:p text:style-name="al">tussen 20.00 uur en 05.00 uur, gedurende maximaal acht nachten. Het intrillen van de damwand vindt gedurende maximaal vier van deze nachten plaats.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Datum bekendmaking besluit: </text:span>14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0">
              <text:list-item text:style-override="id1-3-2-1-1-20-1">
                <text:number>1.</text:number>
                <text:p text:style-name="al">naam, adres, telefoonnummer (waar u overdag bereikbaar bent) en e-mailadres;</text:p>
              </text:list-item>
              <text:list-item text:style-override="id1-3-2-1-1-20-2">
                <text:number>2.</text:number>
                <text:p text:style-name="al">de datum en handtekening;</text:p>
              </text:list-item>
              <text:list-item text:style-override="id1-3-2-1-1-20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0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057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7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35817</meta:user-defined>
    <dc:language>nl</dc:language>
    <meta:user-defined meta:name="OVERHEIDop.locatietype/OVERHEIDop.gebiedsmarkering">Vlak</meta:user-defined>
    <meta:user-defined meta:name="DC.title">Ontheffing geluidshinder verleend voor aanleg tijdelijke toe- en afrit vanaf Rijksweg A4, ten behoeve van de aanleg warmteleiding, Rijksweg A4 HRL hm. 41,1, ter hoogte van Leidschendam - kenmerk 00002435817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75</meta:user-defined>
    <meta:user-defined meta:name="OVERHEIDop.GmbID/DC.identifier">gmb-2026-390575</meta:user-defined>
    <meta:user-defined meta:name="OVERHEIDop.versieInformatie"/>
  </office:meta>
</office:document-meta>
</file>