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wet Ingediende aanvraag voor een omgevingsvergunning gesloten bodemenergiesysteem Stroomzijde 2-98 in Blar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Blaricum maakt bekend dat zij een aanvraag omgevingsvergunning milieubelastende activiteit hebben ontvangen voor:</text:p>
            <text:p text:style-name="common-al"/>
            <text:p text:style-name="common-al">Omschrijving : wijziging vergunning gesloten bodemenergiesysteem</text:p>
            <text:p text:style-name="common-al">Aanvrager : Heimstaden Netherlands B.V.</text:p>
            <text:p text:style-name="common-al">Locatie : Stroomzijde 2-98 in Blaricum</text:p>
            <text:p text:style-name="common-al">Datum ontvangst : 10 juli 2026</text:p>
            <text:p text:style-name="common-al"/>
            <text:p text:style-name="common-al">De reguliere voorbereidingsprocedure is van toepassing. U kunt geen bezwaar maken tegen de aanvraag.</text:p>
            <text:p text:style-name="common-al"/>
            <text:p text:style-name="common-al">
            <text:span text:style-name="nadrukvet">Vragen</text:span>
          </text:p>
            <text:p text:style-name="common-al">Heeft u vragen dan kunt u contact opnemen met de Omgevingsdienst Flevoland &amp; Gooi en Vechtstreek via telefoonnummer: 088 – 63 33 000 of e-mail: info@ofgv.nl. </text:p>
            <text:p text:style-name="last-al">Kenmerk: Z2026-011811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39057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Kennisgeving Omgevingswet Ingediende aanvraag voor een omgevingsvergunning gesloten bodemenergiesysteem Stroomzijde 2-98 in Blaricu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74</meta:user-defined>
    <meta:user-defined meta:name="OVERHEIDop.GmbID/DC.identifier">gmb-2026-390574</meta:user-defined>
    <meta:user-defined meta:name="OVERHEIDop.versieInformatie"/>
  </office:meta>
</office:document-meta>
</file>