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ilieubelastende activiteit(en), Westvlietweg te Den H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burgemeester en wethouders van Den Haag kennis van de ontvangst op 12 augustus 2026 van een melding zoals bedoeld in hoofdstuk 4 van het Besluit activiteiten leefomgeving (Bal). De melding betreft het toepassen van 276 m³ grond of baggerspecie op of in de landbodem t.b.v. grondverbetering ter plaatse van de boomgroeiplaatsen. De locatie betreft <text:span text:style-name="nadrukvet">Westvlietweg te Den Haag</text:span>.</text:p>
            <text:p text:style-name="common-al">De melding is gedaan voor de volgende milieubelastende activiteit(en): toepassen van grond of baggerspecie op of in de landbodem. De melding is geregistreerd met het zaaknummer <text:span text:style-name="nadrukvet">01180111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 De melding ligt niet ter inzage en hier is geen bezwaar of beroep tegen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land</text:p>
            </table:table-cell>
            <table:table-cell office:value-type="string" table:style-name="header.C">
              <text:p text:style-name="headerright"><text:span text:style-name="nr">Nr. 390573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7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7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West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Westland</meta:user-defined>
    <meta:user-defined meta:name="OVERHEID.Gemeente/OVERHEID.authority">West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DCTERMS.abstract">Een melding MBA voor het toepassen van 276 m³ grond of baggerspecie op of in de landbodem t.b.v. grondverbetering ter plaatse van de boomgroeiplaatsen.</meta:user-defined>
    <dc:language>nl</dc:language>
    <meta:user-defined meta:name="OVERHEIDop.locatietype/OVERHEIDop.gebiedsmarkering">Vlak</meta:user-defined>
    <meta:user-defined meta:name="DC.title">Kennisgeving melding milieubelastende activiteit(en), Westvlietweg te Den Haag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573</meta:user-defined>
    <meta:user-defined meta:name="OVERHEIDop.GmbID/DC.identifier">gmb-2026-390573</meta:user-defined>
    <meta:user-defined meta:name="OVERHEIDop.versieInformatie"/>
  </office:meta>
</office:document-meta>
</file>