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Jselstraat 27-3 1078C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en van de woningtoegangsdeur naar de tweede verdieping (legalisatie) en het maken van een dakterras ter hoogte van de vierde verdieping...</text:p>
            <text:p text:style-name="common-al">Zaakadres: IJselstraat 27-3 1078CA Amsterdam</text:p>
            <text:p text:style-name="common-al">Datum ontvangst: 13-06-2026</text:p>
            <text:p text:style-name="common-al">Zaaknummer: Z2026-025998</text:p>
            <text:p text:style-name="common-al">DSO-nummer: 20260613000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5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998</meta:user-defined>
    <meta:user-defined meta:name="DCTERMS.abstract">verplaatsen van de woningtoegangsdeur naar de tweede verdieping (legalisatie) en het maken van een dakterras ter hoogte van de vierde verdieping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IJselstraat 27-3 1078CA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0</meta:user-defined>
    <meta:user-defined meta:name="OVERHEIDop.GmbID/DC.identifier">gmb-2026-390570</meta:user-defined>
    <meta:user-defined meta:name="OVERHEIDop.versieInformatie"/>
  </office:meta>
</office:document-meta>
</file>