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Jaarlijkse Barbecue Beatrix Hoeve op 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14-08-2026 een aanvraag voor een evenementenvergunning ontvangen. De aanvraag heeft zaaknummer 1723122.</text:p>
            <text:p text:style-name="common-al">De aanvraag gaat over:Naam evenement: Jaarlijkse Barbecue Beatrix HoeveDatum evenement: 12-09-2026Locatie evenement: Beatrix HoeveActiviteiten: pleinbarbecue voor de bewoners van de Beatrix Hoeve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05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316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Jaarlijkse Barbecue Beatrix Hoeve op 12-09-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565</meta:user-defined>
    <meta:user-defined meta:name="OVERHEIDop.GmbID/DC.identifier">gmb-2026-390565</meta:user-defined>
    <meta:user-defined meta:name="OVERHEIDop.versieInformatie"/>
  </office:meta>
</office:document-meta>
</file>