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make-up en kledingstationbus op de groenstrook nabij Kennemerstraatweg 356, 1851ND Heiloo, verzenddatum 14 augustus 2026 (Z2026-000070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05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046</meta:user-defined>
    <meta:user-defined meta:name="DCTERMS.abstract">plaatsen van voertuigen op de groenstrook Kennemerstraatweg 356Kennemerstraatweg 365, 1851ND Heiloo, verzenddatum 14 augustus 2026 (Z2026-00007046)</meta:user-defined>
    <dc:language>nl</dc:language>
    <meta:user-defined meta:name="OVERHEIDop.locatietype/OVERHEIDop.gebiedsmarkering">Punt</meta:user-defined>
    <meta:user-defined meta:name="DC.title">Verleende vergunning voor het plaatsen van een make-up en kledingstationbus op de groenstrook nabij Kennemerstraatweg 356, 1851ND Heiloo, verzenddatum 14 augustus 2026 (Z2026-00007046)</meta:user-defined>
    <meta:user-defined meta:name="DCTERMS.W3CDTF/DCTERMS.available">2026-08-18</meta:user-defined>
    <meta:user-defined meta:name="DCTERMS.W3CDTF/OVERHEIDop.jaargang">2026</meta:user-defined>
    <meta:user-defined meta:name="OVERHEIDop.publicationIssue">390557</meta:user-defined>
    <meta:user-defined meta:name="OVERHEIDop.GmbID/DC.identifier">gmb-2026-390557</meta:user-defined>
    <meta:user-defined meta:name="OVERHEIDop.versieInformatie"/>
  </office:meta>
</office:document-meta>
</file>