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ethel Fair 2026 op de locatie Kerkweg 51-53 te Schiedam op 12 en 13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6 augustus 2026 een vergunning verleend voor het organiseren van evenement Kethel Fair 2026 op de locatie Kerkweg 51-53 te Schiedam op 12 en 13 september 2026 op beide dagen van 12.00 uur tot 17.00 uur (opbouw op 12 september 2026 van 08.00 uur tot 12.00 uur, afbouw op 13 september 2026 van 17.00 uur tot 19.00 uur). Cultureel evenement met kraampjes met biologische en ambachtelijke producten en kunst. Er rijdt een huifkar door Kethel en het buitengebied.</text:p>
            <text:p text:style-name="common-al">Vanaf 19 augustus 2026 ligt een afschrift van de verleende vergunning, gedurende zes weken gerekend vanaf de datum van het besluit, ter inzage bij het Klant Contact Centrum (Omgevingsloket), Stadserf 1 te Schiedam (alleen op afspraak).</text:p>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05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Kethel Fair 2026 op 12 en 13 september 2026</meta:user-defined>
    <dc:language>nl</dc:language>
    <meta:user-defined meta:name="OVERHEIDop.locatietype/OVERHEIDop.gebiedsmarkering">Adres</meta:user-defined>
    <meta:user-defined meta:name="DC.title">Verleende vergunning Kethel Fair 2026 op de locatie Kerkweg 51-53 te Schiedam op 12 en 13 september 2026</meta:user-defined>
    <meta:user-defined meta:name="DCTERMS.W3CDTF/DCTERMS.available">2026-08-19</meta:user-defined>
    <meta:user-defined meta:name="DCTERMS.W3CDTF/OVERHEIDop.jaargang">2026</meta:user-defined>
    <meta:user-defined meta:name="OVERHEIDop.publicationIssue">390555</meta:user-defined>
    <meta:user-defined meta:name="OVERHEIDop.GmbID/DC.identifier">gmb-2026-390555</meta:user-defined>
    <meta:user-defined meta:name="OVERHEIDop.versieInformatie"/>
  </office:meta>
</office:document-meta>
</file>