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(kappen), Verboomstraat 156A 3082JT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1-08-2026</text:span> een aanvraag voor een omgevingsvergunning, met kenmerk <text:span text:style-name="nadrukvet">Z2026-011060</text:span>/<text:span text:style-name="nadrukvet">2026081100513</text:span>, heeft ontvangen voor de Kappen. <text:span text:style-name="nadrukcur">(Grondslag: Omgevingswet, artikel 5.1)</text:span></text:p>
            <text:p text:style-name="common-al">De aanvraag betreft de kap van 5 bomen en verplant van 3 bomen in de buurt Oud Charlois in de omgeving in het gebied Charlois, vanwege sloop en nieuwebouw en herinrichting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5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060</meta:user-defined>
    <meta:user-defined meta:name="DCTERMS.abstract">Hef - kapaanvraag Verboomstraat 2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(kappen), Verboomstraat 156A 3082JT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53</meta:user-defined>
    <meta:user-defined meta:name="OVERHEIDop.GmbID/DC.identifier">gmb-2026-390553</meta:user-defined>
    <meta:user-defined meta:name="OVERHEIDop.versieInformatie"/>
  </office:meta>
</office:document-meta>
</file>