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hoogte van Mozartlaan en Rigoletto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uitvoeren van werk of werkzaamheden door het vervangen van gasleidingen, te leggen en te verwijderen lagedrukleidingen ter hoogte van de Mozartlaan en de Rigolettostraat</text:p>
            <text:p text:style-name="common-al"/>
            <text:p text:style-name="common-al">Ons kenmerk: VTH2026-6681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hoogte van Mozartlaan en Rigolettostraat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54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TH2026-66812</meta:user-defined>
    <meta:user-defined meta:name="DCTERMS.abstract">het uitvoeren van werk of werkzaamheden door het vervangen van gasleidingen, te leggen en te verwijderen lagedrukleidingen ter hoogte van de Mozartlaan en de Rigolettostraat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- Aangevraagd, ter hoogte van Mozartlaan en Rigolettostraa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44</meta:user-defined>
    <meta:user-defined meta:name="OVERHEIDop.GmbID/DC.identifier">gmb-2026-390544</meta:user-defined>
    <meta:user-defined meta:name="OVERHEIDop.versieInformatie"/>
  </office:meta>
</office:document-meta>
</file>