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inrichten van een opslagdepot van 21 augustus tot en met 16 oktober 2026, op de parkeerplaatsen aan de Jacob Rensdorpstraat in Castricum, verzenddatum 14 augustus 2026 (Z2026-000069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05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908</meta:user-defined>
    <meta:user-defined meta:name="DCTERMS.abstract">het plaatsen van een opslagdepot Jacob Rensdorpstraatparkeerplaats aan de Jacob Rensdorpstraat Castricum, verzenddatum 14 augustus 2026 (Z2026-00006908)</meta:user-defined>
    <dc:language>nl</dc:language>
    <meta:user-defined meta:name="OVERHEIDop.locatietype/OVERHEIDop.gebiedsmarkering">Punt</meta:user-defined>
    <meta:user-defined meta:name="DC.title">Verleende vergunning voor het inrichten van een opslagdepot van 21 augustus tot en met 16 oktober 2026, op de parkeerplaatsen aan de Jacob Rensdorpstraat in Castricum, verzenddatum 14 augustus 2026 (Z2026-00006908)</meta:user-defined>
    <meta:user-defined meta:name="DCTERMS.W3CDTF/DCTERMS.available">2026-08-18</meta:user-defined>
    <meta:user-defined meta:name="DCTERMS.W3CDTF/OVERHEIDop.jaargang">2026</meta:user-defined>
    <meta:user-defined meta:name="OVERHEIDop.publicationIssue">390543</meta:user-defined>
    <meta:user-defined meta:name="OVERHEIDop.GmbID/DC.identifier">gmb-2026-390543</meta:user-defined>
    <meta:user-defined meta:name="OVERHEIDop.versieInformatie"/>
  </office:meta>
</office:document-meta>
</file>