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wijziging van het aanhangsel op de alcoholvergunning aan Beemdkant 30 te Lies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jziging aanhangsel alcoholvergunning Beemdkant 30, Lieshout</text:span>
          </text:p>
            <text:p text:style-name="common-al">De burgemeester heeft het aanhangsel van de alcoholvergunning gewijzigd. Er zijn 2 leidinggevenden op het aanhangsel verwijderd en 3 leidinggevenden toegevoegd. Dit is mogelijk door artikel 30a, lid 2 van de alcoholwet. Verzonden op 6 augustus 2026.</text:p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054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wijziging van het aanhangsel op de alcoholvergunning aan Beemdkant 30 te Lies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540</meta:user-defined>
    <meta:user-defined meta:name="OVERHEIDop.GmbID/DC.identifier">gmb-2026-390540</meta:user-defined>
    <meta:user-defined meta:name="OVERHEIDop.versieInformatie"/>
  </office:meta>
</office:document-meta>
</file>