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scherweg, Maastricht. Kennisgeving nieuwe aanvraag omgevingsvergunning, het uitvoeren werkzaamheden benodigd ivm aanwezige waarde waterstaat-waterk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03</text:p>
            <text:p text:style-name="common-al">
            <text:span text:style-name="nadrukvet">Bosscherweg, Maastricht</text:span>
          </text:p>
            <text:p text:style-name="common-al">
            <text:span text:style-name="nadrukvet">het uitvoeren werkzaamheden benodigd ivm aanwezige waarde waterstaat-waterkering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5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03</meta:user-defined>
    <dc:language>nl</dc:language>
    <meta:user-defined meta:name="OVERHEIDop.locatietype/OVERHEIDop.gebiedsmarkering">Vlak</meta:user-defined>
    <meta:user-defined meta:name="DC.title">Bosscherweg, Maastricht. Kennisgeving nieuwe aanvraag omgevingsvergunning, het uitvoeren werkzaamheden benodigd ivm aanwezige waarde waterstaat-waterker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36</meta:user-defined>
    <meta:user-defined meta:name="OVERHEIDop.GmbID/DC.identifier">gmb-2026-390536</meta:user-defined>
    <meta:user-defined meta:name="OVERHEIDop.versieInformatie"/>
  </office:meta>
</office:document-meta>
</file>