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Heenvlietlaan 6 1083C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noveren, verduurzamen en uitbreiden van het gebouw met een extra vluchtroute met behoud van bestemming tot kantine en bso</text:p>
            <text:p text:style-name="common-al">Zaakadres: Van Heenvlietlaan 6 1083CL Amsterdam</text:p>
            <text:p text:style-name="common-al">Datum ontvangst: 08-06-2026</text:p>
            <text:p text:style-name="common-al">Zaaknummer: Z2026-024785</text:p>
            <text:p text:style-name="common-al">DSO-nummer: 202606080058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53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785</meta:user-defined>
    <meta:user-defined meta:name="DCTERMS.abstract">renoveren, verduurzamen en uitbreiden van het gebouw met een extra vluchtroute met behoud van bestemming tot kantine en bs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Heenvlietlaan 6 1083CL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35</meta:user-defined>
    <meta:user-defined meta:name="OVERHEIDop.GmbID/DC.identifier">gmb-2026-390535</meta:user-defined>
    <meta:user-defined meta:name="OVERHEIDop.versieInformatie"/>
  </office:meta>
</office:document-meta>
</file>