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container op het adres Turfpoortstraat 39 te Naarden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op grond van artikel 3.25 van de VFL een vergunning verleend voor het plaatsen van een container op het adres Turfpoortstraat 39, te Naarden van 4 september 2026 tot en met 1 maart 2027. </text:p>
            <text:p text:style-name="common-al">(verzonden 13 augustus 2026)</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
            <text:p text:style-name="last-al">Gemeente Gooise Mer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53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3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3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voor het plaatsen van een container op het adres Turfpoortstraat 39 te Naarden</meta:user-defined>
    <meta:user-defined meta:name="DCTERMS.W3CDTF/DCTERMS.available">2026-08-18</meta:user-defined>
    <meta:user-defined meta:name="DCTERMS.W3CDTF/OVERHEIDop.jaargang">2026</meta:user-defined>
    <meta:user-defined meta:name="OVERHEIDop.publicationIssue">390534</meta:user-defined>
    <meta:user-defined meta:name="OVERHEIDop.GmbID/DC.identifier">gmb-2026-390534</meta:user-defined>
    <meta:user-defined meta:name="OVERHEIDop.versieInformatie"/>
  </office:meta>
</office:document-meta>
</file>