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Kindervakantieweek Mariahout van 17 t/m 21 augustus 2026 op het veldje aan De Koperwiek te Maria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vergunningen verleend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indervakantieweek Mariahout op veldje aan de Koperwiek, Mariahout</text:span>
              </text:p>
                <text:p text:style-name="al">Deze kindervakantieweek wordt gehouden van 17 tot en met 21 augustus 2026. Verzonden op 11 augustus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053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3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Kindervakantieweek Mariahout van 17 t/m 21 augustus 2026 op het veldje aan De Koperwiek te Maria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532</meta:user-defined>
    <meta:user-defined meta:name="OVERHEIDop.GmbID/DC.identifier">gmb-2026-390532</meta:user-defined>
    <meta:user-defined meta:name="OVERHEIDop.versieInformatie"/>
  </office:meta>
</office:document-meta>
</file>