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Niet nodig: het toevoegen van een veranda aan verleende vergunning (tuinhuis), Westeinde 8, 1636 VE Schermerhor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Westeinde 8, 1636 VE Schermerhorn<text:span text:style-name="nadrukvet">; </text:span>het toevoegen van een veranda aan verleende vergunning (tuinhuis)</text:p>
            <text:p text:style-name="common-al">
            
          </text:p>
            <text:p text:style-name="common-al">Verzenddatum:  14-08-2026 </text:p>
            <text:p text:style-name="common-al">Zaaknummer: 00001387004</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9052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2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2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387004</meta:user-defined>
    <dc:language>nl</dc:language>
    <meta:user-defined meta:name="OVERHEIDop.locatietype/OVERHEIDop.gebiedsmarkering">Punt</meta:user-defined>
    <meta:user-defined meta:name="DC.title">Omgevingsvergunning regulier Niet nodig: het toevoegen van een veranda aan verleende vergunning (tuinhuis), Westeinde 8, 1636 VE Schermerhorn</meta:user-defined>
    <meta:user-defined meta:name="DCTERMS.W3CDTF/DCTERMS.available">2026-08-18</meta:user-defined>
    <meta:user-defined meta:name="DCTERMS.W3CDTF/OVERHEIDop.jaargang">2026</meta:user-defined>
    <meta:user-defined meta:name="OVERHEIDop.publicationIssue">390528</meta:user-defined>
    <meta:user-defined meta:name="OVERHEIDop.GmbID/DC.identifier">gmb-2026-390528</meta:user-defined>
    <meta:user-defined meta:name="OVERHEIDop.versieInformatie"/>
  </office:meta>
</office:document-meta>
</file>