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naast Steijnstraat 2 1521GA Wormerveer -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7992 - het bouwen van een woning -  - op de locatie naast Steijnstraat 2 1521GA Wormerveer</text:p>
            <text:p text:style-name="common-al">Aanvraag ontvangen: 17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052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992</meta:user-defined>
    <dc:language>nl</dc:language>
    <meta:user-defined meta:name="OVERHEIDop.locatietype/OVERHEIDop.gebiedsmarkering">Vlak</meta:user-defined>
    <meta:user-defined meta:name="DC.title">Aanvraag omgevingsvergunning - naast Steijnstraat 2 1521GA Wormerveer - het bouwen van een wo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25</meta:user-defined>
    <meta:user-defined meta:name="OVERHEIDop.GmbID/DC.identifier">gmb-2026-390525</meta:user-defined>
    <meta:user-defined meta:name="OVERHEIDop.versieInformatie"/>
  </office:meta>
</office:document-meta>
</file>