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geweigerd voor het maken van een nooduitgang in de achtergevel van het pand aan Capelsestraat 1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mgevingsvergunning(en) geweigerd:</text:span>
            </text:span>
          </text:p>
            <text:list text:style-name="id1-3-2-1-1-2">
              <text:list-item text:style-override="id1-3-2-1-1-2-1">
                <text:number>-</text:number>
                <text:p text:style-name="al">
                <text:span text:style-name="nadrukcur">Capelsestraat 1, 5171 TC Kaatsheuvel, </text:span>(weigering i.v.m. vergunningsvrij) het maken van een nooduitgang in de achtergevel van het pand (Herstelbesluit) (0809Z2603609 verzonden 07-08-2026)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905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03609 </meta:user-defined>
    <dc:language>nl</dc:language>
    <meta:user-defined meta:name="OVERHEIDop.locatietype/OVERHEIDop.gebiedsmarkering">Adres</meta:user-defined>
    <meta:user-defined meta:name="DC.title">Vergunning geweigerd voor het maken van een nooduitgang in de achtergevel van het pand aan Capelsestraat 1 te Kaatsheuv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512</meta:user-defined>
    <meta:user-defined meta:name="OVERHEIDop.GmbID/DC.identifier">gmb-2026-390512</meta:user-defined>
    <meta:user-defined meta:name="OVERHEIDop.versieInformatie"/>
  </office:meta>
</office:document-meta>
</file>