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andelijk Register Kinderopvang (LRK) kinderdagverblijf Speelleergroep KDV SimSalaBrink, gemeen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college van burgemeester en wethouders van de gemeente Groningen maakt op grond van artikel 8 van het Besluit landelijk register kinderopvang bekend dat kinderdagverblijf Speelleergroep KDV SimSalaBrink met opvangadres Oude Brinkweg 95 te Haren Gn en LRK-nummer 327051656 vanaf 14 augustus 2026 uit het Landelijk Register Kinderopvang is verwijd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05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0014ESUITE2386472026</meta:user-defined>
    <dc:language>nl</dc:language>
    <meta:user-defined meta:name="OVERHEIDop.locatietype/OVERHEIDop.gebiedsmarkering">Punt</meta:user-defined>
    <meta:user-defined meta:name="DC.title">Uitschrijving Landelijk Register Kinderopvang (LRK) kinderdagverblijf Speelleergroep KDV SimSalaBrink, gemeen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0</meta:user-defined>
    <meta:user-defined meta:name="OVERHEIDop.GmbID/DC.identifier">gmb-2026-390510</meta:user-defined>
    <meta:user-defined meta:name="OVERHEIDop.versieInformatie"/>
  </office:meta>
</office:document-meta>
</file>