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steiger op het adres Huizerpoortstraat 34 te Naarde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een steiger op het adres Huizerpoortstraat 34 te Naarden van 25 augustus 2026 tot en met 8 september 2026. </text:p>
            <text:p text:style-name="common-al">(verstuurd 12 augustus 2026) </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
            <text:p text:style-name="last-al">Gemeente Gooise Mer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5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een steiger op het adres Huizerpoortstraat 34 te Naarden</meta:user-defined>
    <meta:user-defined meta:name="DCTERMS.W3CDTF/DCTERMS.available">2026-08-18</meta:user-defined>
    <meta:user-defined meta:name="DCTERMS.W3CDTF/OVERHEIDop.jaargang">2026</meta:user-defined>
    <meta:user-defined meta:name="OVERHEIDop.publicationIssue">390508</meta:user-defined>
    <meta:user-defined meta:name="OVERHEIDop.GmbID/DC.identifier">gmb-2026-390508</meta:user-defined>
    <meta:user-defined meta:name="OVERHEIDop.versieInformatie"/>
  </office:meta>
</office:document-meta>
</file>