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Korte Veerstraat 5 2011CL Haarlem, 0392-2026-0005449, het renoveren van dakkapellen, kap en herindeling inpandig, verzonden 1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5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05449</meta:user-defined>
    <meta:user-defined meta:name="DCTERMS.abstract">het renoveren van dakkapellen, kap en herindeling inpandi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Korte Veerstraat 5 2011CL Haarlem, 0392-2026-0005449, het renoveren van dakkapellen, kap en herindeling inpandig, verzonden 14-08-2026</meta:user-defined>
    <meta:user-defined meta:name="DCTERMS.W3CDTF/DCTERMS.available">2026-08-18</meta:user-defined>
    <meta:user-defined meta:name="DCTERMS.W3CDTF/OVERHEIDop.jaargang">2026</meta:user-defined>
    <meta:user-defined meta:name="OVERHEIDop.publicationIssue">390507</meta:user-defined>
    <meta:user-defined meta:name="OVERHEIDop.GmbID/DC.identifier">gmb-2026-390507</meta:user-defined>
    <meta:user-defined meta:name="OVERHEIDop.versieInformatie"/>
  </office:meta>
</office:document-meta>
</file>