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Buurtfeestt.h.v.Ds. van Rhijnstraat 16, 8166AM Em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Buurtfeest ter hoogte van Ds. van Rhijnstraat 16, 8166AM Emst.</text:p>
            <text:p text:style-name="common-al">Ontvangstdatum: 4 augustus 2026</text:p>
            <text:p text:style-name="common-al">Zaaknummer: 1438454</text:p>
            <text:p text:style-name="common-al">Datum evenement: 19 september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9050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39760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 Buurtfeestt.h.v.Ds. van Rhijnstraat 16, 8166AM Ems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06</meta:user-defined>
    <meta:user-defined meta:name="OVERHEIDop.GmbID/DC.identifier">gmb-2026-390506</meta:user-defined>
    <meta:user-defined meta:name="OVERHEIDop.versieInformatie"/>
  </office:meta>
</office:document-meta>
</file>