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Plantage Muidergracht 1018TV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snoeien van een boom in de openbare ruimte hoek Plantage Muidergracht en Plantage Kerklaan</text:p>
            <text:p text:style-name="common-al">Zaakadres: Plantage Muidergracht 1018TV Amsterdam</text:p>
            <text:p text:style-name="common-al">Datum ontvangst: 01-07-2026</text:p>
            <text:p text:style-name="common-al">Zaaknummer: Z2026-028901</text:p>
            <text:p text:style-name="common-al">DSO-nummer: 2026070100684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0501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501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501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Z2026-028901</meta:user-defined>
    <meta:user-defined meta:name="DCTERMS.abstract">het snoeien van een boom in de openbare ruimte hoek Plantage Muidergracht en Plantage Kerklaa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Plantage Muidergracht 1018TV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501</meta:user-defined>
    <meta:user-defined meta:name="OVERHEIDop.GmbID/DC.identifier">gmb-2026-390501</meta:user-defined>
    <meta:user-defined meta:name="OVERHEIDop.versieInformatie"/>
  </office:meta>
</office:document-meta>
</file>