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afwijken van de regels voor uitbreiden bestaande monumentale hoofdgebouw aan Cornelis Geellaan 2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afwijken van de regels voor uitbreiden bestaande monumentale hoofdgebouw aan Cornelis Geellaan 2 Alphen aan den Rijn, geregistreerd onder nr. 04843917302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9-06-2026. De gemeente neemt daarover waarschijnlijk voor 25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050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50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4843917302</meta:user-defined>
    <meta:user-defined meta:name="DCTERMS.abstract">Verlenging beslistermijn voor het afwijken van de regels voor uitbreiden bestaande monumentale hoofdgebouw aan Cornelis Geellaan 2 Alphen aan den Rijn</meta:user-defined>
    <dc:language>nl</dc:language>
    <meta:user-defined meta:name="OVERHEIDop.locatietype/OVERHEIDop.gebiedsmarkering">Vlak</meta:user-defined>
    <meta:user-defined meta:name="DC.title">Verlenging beslistermijn voor het afwijken van de regels voor uitbreiden bestaande monumentale hoofdgebouw aan Cornelis Geellaan 2 Alphen aan den Rij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500</meta:user-defined>
    <meta:user-defined meta:name="OVERHEIDop.GmbID/DC.identifier">gmb-2026-390500</meta:user-defined>
    <meta:user-defined meta:name="OVERHEIDop.versieInformatie"/>
  </office:meta>
</office:document-meta>
</file>