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Uitschrijving Landelijk Register Kinderopvang (LRK) buitenschoolse opvang SimSalaBrink, gemeen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college van burgemeester en wethouders van de gemeente Groningen maakt op grond van artikel 8 van het Besluit landelijk register kinderopvang bekend dat buitenschoolse opvang SimSalaBrink met opvangadres Oude Brinkweg 95 te Haren Gn en LRK-nummer 101368033 vanaf 14 augustus 2026 uit het Landelijk Register Kinderopvang is verwijd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049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9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9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Zorg en gezondheid | Organisatie en beleid</meta:user-defined>
    <meta:user-defined meta:name="OVERHEIDop.Rubriek/DC.type">andere beschikking</meta:user-defined>
    <meta:user-defined meta:name="OVERHEIDop.referentienummer">0014ESUITE2385662026</meta:user-defined>
    <dc:language>nl</dc:language>
    <meta:user-defined meta:name="OVERHEIDop.locatietype/OVERHEIDop.gebiedsmarkering">Punt</meta:user-defined>
    <meta:user-defined meta:name="DC.title">Uitschrijving Landelijk Register Kinderopvang (LRK) buitenschoolse opvang SimSalaBrink, gemeente Gronin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99</meta:user-defined>
    <meta:user-defined meta:name="OVERHEIDop.GmbID/DC.identifier">gmb-2026-390499</meta:user-defined>
    <meta:user-defined meta:name="OVERHEIDop.versieInformatie"/>
  </office:meta>
</office:document-meta>
</file>