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ijziging verkeersbesluit D-175158</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de gemeente Beverwijk maken bekend dat zij een besluit hebben genomen tot het gedeeltelijk wijzigen van het eerder genomen verkeersbesluit. </text:p>
            <text:p text:style-name="common-al"/>
            <text:p text:style-name="common-al">Waarom dit besluit? </text:p>
            <text:p text:style-name="common-al">Het college van burgemeester en wethouders heeft op 22 juni 2026 een verkeersbesluit genomen in het gemeenteblad met nummer 297218 (kenmerk: D-175158) waarbij op verschillende locaties twee parkeerplaatsen gereserveerd zijn voor het opladen van elektrische voertuigen. Tegen het verkeersbesluit is bezwaar gemaakt voor zover het betrekking heeft op de locatie Eduard Jacobslaan 18. Naar aanleiding van het bezwaar heeft het college de locatiekeuze opnieuw beoordeeld. Deze heroverweging geeft aanleiding de in het verkeersbesluit aangewezen locatie aan de Eduard Jacobslaan 18 te wijzigen. De aanwijzing van de parkeerplaatsen aan de Eduard Jacobslaan 18 voor het opladen van elektrische voertuigen vervalt en wordt vervangen door de aanwijzing van één parkeerplaats aan de Eduard Jacobslaan 31. De overige onderdelen van het oorspronkelijke verkeersbesluit blijven ongewijzigd.</text:p>
            <text:p text:style-name="common-al"/>
            <text:p text:style-name="common-al">Burgemeester en wethouders van Beverwijk;</text:p>
            <text:p text:style-name="common-al">Overwegingen ten aanzien van het besluit</text:p>
            <text:p text:style-name="common-al"/>
            <text:p text:style-name="common-al">Gelet op:</text:p>
            <text:p text:style-name="common-al">- artikel 18, eerste lid, onder d, van de Wegenverkeerswet (hierna: WVW 1994) 1994 is het college van burgemeester en wethouders bevoegd tot het nemen van verkeersbesluiten;</text:p>
            <text:p text:style-name="common-al">- artikel 15, eerste lid, van de WVW 1994 moet een verkeersbesluit worden genomen door de plaatsing of verwijdering van de in artikel 12 van het Besluit administratieve bepalingen inzake wegverkeer (hierna: BABW) genoemde verkeerstekens, alsmede voor onderborden voor zover daardoor een gebod of verbod of dit wordt gewijzigd;</text:p>
            <text:p text:style-name="common-al">- artikel 15, tweede lid, van de WVW 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p text:style-name="common-al">Grondslag:</text:p>
            <text:p text:style-name="common-al">- overeenkomstig artikel 21 van het besluit administratieve bepalingen inzake het wegverkeer (hierna: BABW) en artikel 2 van de WVW 1994.</text:p>
            <text:p text:style-name="common-al">Op basis van bovenstaande wetgeving en met inachtneming van:</text:p>
            <text:p text:style-name="common-al">- de WVW 1994;</text:p>
            <text:p text:style-name="common-al">- het BABW inzake verkeerstekens;</text:p>
            <text:p text:style-name="common-al">- de uitvoeringsvoorschriften BABW inzake verkeerstekens;</text:p>
            <text:p text:style-name="common-al">- het Reglement verkeersregels en verkeerstekens 1990 (hierna: RVV1990);</text:p>
            <text:p text:style-name="common-al">- de Algemene wet bestuursrecht.</text:p>
            <text:p text:style-name="common-al"/>
            <text:p text:style-name="common-al">Gevolgde procedures:</text:p>
            <text:p text:style-name="common-al">- overeenkomstig artikel 24 BABW is overleg gevoerd met de daartoe gemandateerde verkeersadviseur van de politie. </text:p>
            <text:p text:style-name="common-al"/>
            <text:p text:style-name="common-al">Uit het oogpunt van:</text:p>
            <text:p text:style-name="common-al">Artikel 2, lid 1, 2 en 3 van de WVW 1994 en artikel 21 van het BABW op de in het besluit genoemde wegen maatregelen dienen te worden genomen met als doel:</text:p>
            <text:p text:style-name="common-al">- het verzekeren van de veiligheid op de wegen;</text:p>
            <text:p text:style-name="common-al">- het beschermen van weggebruikers en passagiers;</text:p>
            <text:p text:style-name="common-al">- het in stand houden van de weg en het waarborgen van de bruikbaarheid daarvan;</text:p>
            <text:p text:style-name="common-al">- Het zoveel mogelijk waarborgen van de vrijheid van het verkeer;</text:p>
            <text:p text:style-name="common-al">- het bevorderen van een doelmatig of zuinig energiegebruik.</text:p>
            <text:p text:style-name="common-al"/>
            <text:p text:style-name="common-al">De locatie nabij Eduard Jacobslaan 31 heeft na een nieuwe belangenafweging de voorkeur gekregen. Hierbij is overwogen dat de laadpaal bij Eduard Jacobslaan 31:</text:p>
            <text:p text:style-name="common-al">- op een beter zichtbare locatie ligt, waardoor de openbare laadvoorziening beter vindbaar en herkenbaar is voor gebruikers;</text:p>
            <text:p text:style-name="common-al">- in een straat ligt waar woningen in mindere mate beschikken over parkeermogelijkheden op eigen terrein. Bij de spreiding van openbare laadvoorzieningen gaat de voorkeur uit naar locaties waar weinig woningen zijn met eigen parkeervoorzieningen;</text:p>
            <text:p text:style-name="common-al">- beter aansluit bij de laadvoorziening in de omgeving met de hoogste gemiddelde bezettingsgraad (nabij Eduard Jacobslaan 47) en de verwachte laadbehoefte. De bestaande laadpaal nabij Eduard Jacobslaan 47 heeft een gemiddelde bezettingsgraad van 64% per dag over de afgelopen 6 maanden en bij de laadpaal nabij Eduard Jacobslaan 1 is dat 35%;</text:p>
            <text:p text:style-name="common-al">- in een parkeerstrook ligt die voldoende ruimte biedt om de resterende parkeercapaciteit efficiënt te blijven benutten, zonder dat aanvullende vakindeling noodzakelijk is;</text:p>
            <text:p text:style-name="common-al">- binnen een acceptabele loopafstand van 200 meter ligt van de adressen van de elektrische rijders die een aanvraag voor een openbare laadpaal hebben ingediend en aan deze laadlocatie zijn gekoppeld;</text:p>
            <text:p text:style-name="common-al">- dichter bij andere laadaanvragen in de omgeving ligt die gekoppeld zijn aan andere laadpaal locaties;</text:p>
            <text:p text:style-name="common-al">- sprake is van een hoge parkeerdruk (circa 100% op een werkdag nacht) in de directe omgeving. Binnen de beschikbare alternatieven binnen acceptabele loopafstand is echter geen locatie aanwezig waar dit wezenlijk anders is;</text:p>
            <text:p text:style-name="common-al">- de locatie technisch uitvoerbaar is en voor de locatie een netaansluiting beschikbaar is. Hierdoor kan de laadvoorziening binnen afzienbare termijn worden gerealiseerd. Alternatieve locaties kunnen afhankelijk zijn van nieuwe technische onderzoeken en de beschikbaarheid van een passende netaansluiting;</text:p>
            <text:p text:style-name="common-al">- op passende afstand ligt van nabijgelegen woningen.</text:p>
            <text:p text:style-name="common-al"/>
            <text:p text:style-name="common-al"/>
            <text:p text:style-name="common-al">Daarnaast is overwogen dat:</text:p>
            <text:p text:style-name="common-al">- de bestaande laadvoorzieningen binnen de omgeving voldoende worden gebruikt, waardoor uitbreiding van de laadcapaciteit wenselijk is. Voor de bestaande laadvoorzieningen in de buurt wordt conform de criteria minimaal een bezettingsgraad gehaald van 40% in een dagdeel over de afgelopen 3 maanden;</text:p>
            <text:p text:style-name="common-al">- elektrische voertuigen in de regel bestaande benzine- en dieselvoertuigen vervangen. Hierdoor ontstaat door het faciliteren van elektrisch laden geen directe toename van het aantal geparkeerde voertuigen in de wijk;</text:p>
            <text:p text:style-name="common-al">- vanwege de aanwezige parkeerdruk (circa 100% op een werkdagnacht) in eerste instantie één parkeerplaats wordt gereserveerd voor elektrisch laden in plaats van twee parkeerplaatsen;</text:p>
            <text:p text:style-name="common-al">- hoewel twee aanvragen aanleiding hebben gegeven tot de realisatie van deze laadvoorziening, elektrische rijders gebruik maken van het totale netwerk van beschikbare laadpunten in de omgeving. Hierdoor wordt de laadbehoefte verdeeld over meerdere laadvoorzieningen;</text:p>
            <text:p text:style-name="common-al">- gelet op het bestaande netwerk aan laadpunten en de aanvullende laadvoorziening, blijft voldoende laadcapaciteit beschikbaar voor de aanvragers en overige gebruikers;</text:p>
            <text:p text:style-name="common-al">- als de laadpaal na ingebruikname gedurende drie achtereenvolgende maanden in ten minste één dagdeel een bezettingsgraad van minimaal 40% bereikt, wordt beoordeeld of een tweede parkeerplaats voor het opladen van elektrische voertuigen moet worden aangewezen. Voor het aanwijzen van deze tweede parkeerplaats wordt zo nodig een afzonderlijk verkeersbesluit genomen.</text:p>
            <text:p text:style-name="common-al"/>
            <text:p text:style-name="common-al"/>
            <text:p text:style-name="common-al">Voorts is, overeenkomstig met de motivering van het oorspronkelijke verkeersbesluit (besluit 297218 (kenmerk: D-175158)), overwogen dat:</text:p>
            <text:p text:style-name="common-al">- ter uitvoering van de Mobiliteitsvisie en om een bijdrage te leveren aan het behalen van (inter)nationale (klimaat)doelstellingen wil de gemeente vervoer zonder emissies stimuleren. Elektrisch vervoer maakt hier onderdeel van uit; </text:p>
            <text:p text:style-name="common-al">- elektrisch vervoer draagt bij aan een beter klimaat, het verminderen van geluidhinder en een verbeterde luchtkwaliteit;</text:p>
            <text:p text:style-name="common-al">- steeds meer inwoners, werknemers en bezoekers van de gemeente beschikken over een elektrisch voertuig en het aantal elektrische voertuigen zal de komende jaren naar verwachting verder toenemen, waardoor tevens verwacht wordt dat het aantal aanvragen om openbare laadvoorzieningen te realiseren zal toenemen;</text:p>
            <text:p text:style-name="common-al">- dat voor het plaatsen van verkeersbord E8c van Bijlage 1 van het RVV 1990 een verkeersbesluit dient te worden genomen; </text:p>
            <text:p text:style-name="common-al">- de betreffende wegen zijn gelegen binnen de bebouwde kom van de gemeente Beverwijk; </text:p>
            <text:p text:style-name="common-al">- de betreffende wegen zijn in beheer bij de gemeente Beverwijk;</text:p>
            <text:p text:style-name="common-al">- dat er twee verzoeken zijn ingediend tot uitbreiding van het openbaar laadnetwerk;</text:p>
            <text:p text:style-name="common-al">- dat deze verzoeken zijn getoetst aan de toetsingscriteria en eisen; </text:p>
            <text:p text:style-name="common-al">- deze eisen en criteria zijn vastgelegd in het kader van en van toepassing in de concessie MRA-E VI;</text:p>
            <text:p text:style-name="common-al">- de locatie dusdanig is gekozen aan een erftoegangsweg met een maximum snelheid van 30 km/uur zodat de verkeersveiligheid van de wegen verzekerd blijft, weggebruikers en passagiers beschermd blijven, de vrijheid van het verkeer gewaarborgd blijft, de bruikbaarheid van de weg gewaarborgd blijft. </text:p>
            <text:p text:style-name="common-al"/>
            <text:p text:style-name="common-al">Besluiten om: </text:p>
            <text:list text:style-name="id1-3-2-2-1-69">
              <text:list-item text:style-override="id1-3-2-2-1-69-1">
                <text:number>1.</text:number>
                <text:p text:style-name="al">verkeersbesluit in gemeenteblad 2026, nummer 297218 (kenmerk: D-175158) van 22-06-2026 gedeeltelijk te wijzigen, uitsluitend voor zover dit besluit betrekking heeft op het aanwijzen van twee parkeerplaatsen voor het opladen van elektrische voertuigen ter hoogte van Eduard Jacobslaan 18;</text:p>
              </text:list-item>
              <text:list-item text:style-override="id1-3-2-2-1-69-2">
                <text:number>2.</text:number>
                <text:p text:style-name="al">verkeersbesluit in gemeenteblad 2026, met nummer 297218 (kenmerk: D-175158) voor het overige in stand te laten;</text:p>
              </text:list-item>
              <text:list-item text:style-override="id1-3-2-2-1-69-3">
                <text:number>3.</text:number>
                <text:p text:style-name="al">in plaats daarvan één parkeerplaats aan de Eduard Jacobslaan ter hoogte van huisnummer 31 aan te wijzen als parkeergelegenheid uitsluitend bestemd voor het opladen van elektrische voertuigen, door plaatsing van bord E8c en OB504r (enkel de pijl wijzend naar rechts) van Bijlage 1 bij het RVV 1990;</text:p>
              </text:list-item>
              <text:list-item text:style-override="id1-3-2-2-1-69-4">
                <text:number>4.</text:number>
                <text:p text:style-name="al">de bebording evenwijdig aan de wegas te plaatsen zoals aangegeven op de bij dit besluit behorende bijlage 1 met daarop de luchtfoto genaamd “Bovenaanzicht Eduard Jacobslaan” en het straatbeeld genaamd “Straatbeeld Eduard Jacobslaan”. </text:p>
              </text:list-item>
              <text:list-item text:style-override="id1-3-2-2-1-69-5">
                <text:number>5.</text:number>
                <text:p text:style-name="al">Een afschrift van dit besluit te zenden aan de districtschef van Politie Eenheid Noord-Holland van de Nationale Politie;</text:p>
              </text:list-item>
              <text:list-item text:style-override="id1-3-2-2-1-69-6">
                <text:number>6.</text:number>
                <text:p text:style-name="al">De laadpaal binnen een termijn van 3 jaar te realiseren.</text:p>
              </text:list-item>
            </text:list>
            <text:p text:style-name="common-al"/>
            <text:p text:style-name="common-al"/>
            <text:p text:style-name="common-al">Beverwijk, 17 augustus 2026</text:p>
            <text:p text:style-name="common-al">Burgemeester en wethouders van Beverwijk,</text:p>
            <text:p text:style-name="common-al">Namens hen,</text:p>
            <text:p text:style-name="common-al">Teammanager Ingenieursbureau</text:p>
            <text:p text:style-name="common-al"/>
            <text:p text:style-name="common-al"/>
            <text:p text:style-name="common-al">Kenmerk:</text:p>
            <text:p text:style-name="common-al">D-180204</text:p>
            <text:p text:style-name="common-al"/>
            <text:p text:style-name="common-al"/>
            <text:p text:style-name="common-al">J. Gozeling</text:p>
            <text:p text:style-name="common-al">Bekendmaking van dit besluit geschiedt op de voorgeschreven wijze en treedt in werking een dag na publicatie in het Gemeenteblad</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Niet eens met het besluit</text:p>
            <text:p text:style-name="common-al">Bent u het niet eens met het besluit? Dan kunt u een brief schrijven. Zo’n brief heet een bezwaarschrift. Het bezwaarschrift moet u binnen 6 weken naar de gemeente sturen, gerekend vanaf één dag nadat het besluit is verstuurd of overhandigd. U richt het bezwaarschrift aan de burgemeester van de gemeente Beverwijk, Postbus 450, 1940 AL Beverwijk. U kunt alleen een bezwaarschrift schrijven als het besluit gevolgen voor u heeft. </text:p>
            <text:p text:style-name="common-al"/>
            <text:p text:style-name="common-al">Wat schrijft u in ieder geval in het bezwaarschrift?</text:p>
            <text:p text:style-name="common-al">• Uw naam</text:p>
            <text:p text:style-name="common-al">• Uw adres</text:p>
            <text:p text:style-name="common-al">• De datum </text:p>
            <text:p text:style-name="common-al">• Uw handtekening</text:p>
            <text:p text:style-name="common-al">• Een omschrijving van het besluit waartegen u bezwaar maakt</text:p>
            <text:p text:style-name="common-al">• Een uitleg waarom u bezwaar maakt.</text:p>
            <text:p text:style-name="common-al"/>
            <text:p text:style-name="common-al">Voorlopige voorziening aanvragen</text:p>
            <text:p text:style-name="common-al">Als u bezwaar maakt, blijft het besluit geldig. Kunt u aantonen dat het besluit meteen grote gevolgen voor u heeft? Dan kunt u de voorzieningenrechter vragen om een voorlopige voorziening. De voorzieningenrechter kan dan beslissen dat het besluit nog niet mag ingaan. Dit mag alleen als u al bezwaar hebt gemaakt. Wilt u een voorlopige voorziening aanvragen? Stuurt u dan een brief naar de Voorzieningenrechter van de rechtbank Haarlem, sector bestuursrecht, Postbus 1621, 2003 BR te Haarlem. Zo’n brief heet een verzoekschrift. </text:p>
            <text:p text:style-name="common-al"/>
            <text:p text:style-name="common-al">Wat schrijft u in ieder geval in het verzoekschrift?</text:p>
            <text:p text:style-name="common-al">• Uw naam</text:p>
            <text:p text:style-name="common-al">• Uw adres</text:p>
            <text:p text:style-name="common-al">• De datum </text:p>
            <text:p text:style-name="common-al">• Uw handtekening</text:p>
            <text:p text:style-name="common-al">• Een uitleg waarom u verzoekt om een voorlopige voorziening</text:p>
            <text:p text:style-name="common-al">• Bij het verzoekschrift moet u ook een kopie van het bezwaarschrift meesturen.</text:p>
            <text:p text:style-name="common-al"/>
            <text:p text:style-name="common-al">Het aanvragen van een voorlopige voorziening is niet gratis. U moet griffierecht betalen. Wilt u hier meer over weten? De griffier van de rechtbank kan u meer informatie geven.</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049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9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verwijk</meta:user-defined>
    <meta:user-defined meta:name="OVERHEID.Gemeente/OVERHEID.authority">Beverwijk</meta:user-defined>
    <meta:user-defined meta:name="OVERHEID.Informatietype/DC.type">officiële publicatie</meta:user-defined>
    <meta:user-defined meta:name="OVERHEIDop.Rubriek/DC.type">verkeersbesluit of -mededeling</meta:user-defined>
    <meta:user-defined meta:name="OVERHEID.Gemeente/DCTERMS.publisher">Bever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everwijk - Wijziging verkeersbesluit D-175158 - Eduard Jacobslaan 3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De aanwijzing van de parkeerplaatsen aan de Eduard Jacobslaan 18 voor het opladen van elektrische voertuigen vervalt en wordt vervangen door de aanwijzing van één parkeerplaats aan de Eduard Jacobslaan 31. </meta:user-defined>
    <meta:user-defined meta:name="OVERHEIDop.verkeersbordcode">E8c</meta:user-defined>
    <dc:language>nl</dc:language>
    <meta:user-defined meta:name="OVERHEIDop.locatietype/OVERHEIDop.gebiedsmarkering">Punt</meta:user-defined>
    <meta:user-defined meta:name="DC.title">Wijziging verkeersbesluit D-175158</meta:user-defined>
    <meta:user-defined meta:name="DCTERMS.W3CDTF/DCTERMS.available">2026-08-18</meta:user-defined>
    <meta:user-defined meta:name="OVERHEIDop.externeBijlage">VKB_Bijlage|exb-2026-29171</meta:user-defined>
    <meta:user-defined meta:name="DCTERMS.W3CDTF/OVERHEIDop.jaargang">2026</meta:user-defined>
    <meta:user-defined meta:name="OVERHEIDop.publicationIssue">390497</meta:user-defined>
    <meta:user-defined meta:name="OVERHEIDop.GmbID/DC.identifier">gmb-2026-390497</meta:user-defined>
    <meta:user-defined meta:name="OVERHEIDop.versieInformatie"/>
  </office:meta>
</office:document-meta>
</file>