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Wijziging verkeersbesluit D-175536</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de gemeente Beverwijk maken bekend dat zij een besluit hebben genomen tot het gedeeltelijk wijzigen van het eerder genomen verkeersbesluit. </text:p>
            <text:p text:style-name="common-al"/>
            <text:p text:style-name="common-al">Waarom dit besluit? </text:p>
            <text:p text:style-name="common-al">Het college van burgemeester en wethouders heeft op 16 juni 2026 een verkeersbesluit genomen in het gemeenteblad met nummer 283576 (kenmerk: D-175536) waarbij op verschillende locaties twee parkeerplaatsen gereserveerd zijn voor het opladen van elektrische voertuigen. Tegen dit besluit is bezwaar ingediend ten aanzien van de Amstelstraat 1. Naar aanleiding van het bezwaar heeft het college de locatiekeuze opnieuw beoordeeld. Deze heroverweging geeft aanleiding de in het verkeersbesluit aangewezen locatie aan de Amstelstraat 1 te wijzigen. De aanwijzing van de parkeerplaatsen aan de Amstelstraat 1 voor het opladen van elektrische voertuigen vervalt en wordt vervangen door de aanwijzing van één parkeerplaats aan de Italiëlaan 81. De overige onderdelen van het oorspronkelijke verkeersbesluit blijven ongewijzigd.</text:p>
            <text:p text:style-name="common-al"/>
            <text:p text:style-name="common-al">Burgemeester en wethouders van Beverwijk;</text:p>
            <text:p text:style-name="common-al">Overwegingen ten aanzien van het besluit</text:p>
            <text:p text:style-name="common-al">Gelet op:</text:p>
            <text:p text:style-name="common-al">- artikel 18, eerste lid, onder d, van de Wegenverkeerswet (hierna: WVW 1994) 1994 is het college van burgemeester en wethouders bevoegd tot het nemen van verkeersbesluiten;</text:p>
            <text:p text:style-name="common-al">- artikel 15, eerste lid, van de WVW 1994 moet een verkeersbesluit worden genomen door de plaatsing of verwijdering van de in artikel 12 van het Besluit administratieve bepalingen inzake wegverkeer (hierna: BABW) genoemde verkeerstekens, alsmede voor onderborden voor zover daardoor een gebod of verbod of dit wordt gewijzigd;</text:p>
            <text:p text:style-name="common-al">- artikel 15, tweede lid, van de WVW 1994 moet een verkeersbesluit worden genomen voor maatregelen op of aan de weg tot wijziging van de inrichting van de weg of het aanbrengen of verwijderden van voorzieningen ter regeling van het verkeer, indien de maatregelen leiden tot een beperking of uitbreiding van het aantal categorieën weggebruikers dat van een weg of weggedeelte gebruik kan maken.</text:p>
            <text:p text:style-name="common-al"/>
            <text:p text:style-name="common-al">Grondslag:</text:p>
            <text:p text:style-name="common-al">- overeenkomstig artikel 21 van het besluit administratieve bepalingen inzake het wegverkeer (hierna: BABW) en artikel 2 van de WVW 1994.</text:p>
            <text:p text:style-name="common-al">Op basis van bovenstaande wetgeving en met inachtneming van:</text:p>
            <text:p text:style-name="common-al">- de WVW 1994;</text:p>
            <text:p text:style-name="common-al">- het BABW inzake verkeerstekens;</text:p>
            <text:p text:style-name="common-al">- de uitvoeringsvoorschriften BABW inzake verkeerstekens;</text:p>
            <text:p text:style-name="common-al">- het Reglement verkeersregels en verkeerstekens 1990 (hierna: RVV1990);</text:p>
            <text:p text:style-name="common-al">- de Algemene wet bestuursrecht.</text:p>
            <text:p text:style-name="common-al"/>
            <text:p text:style-name="common-al">Gevolgde procedures:</text:p>
            <text:p text:style-name="common-al">- overeenkomstig artikel 24 van het Besluit administratieve bepalingen inzake het wegverkeer (BABW) is overleg gevoerd met de gemachtigde van de korpschef van de Politie. </text:p>
            <text:p text:style-name="common-al"/>
            <text:p text:style-name="common-al">Uit het oogpunt van:</text:p>
            <text:p text:style-name="common-al">Artikel 2, lid 1, 2 en 3 van de WVW 1994 en artikel 21 van het BABW op de in het besluit genoemde wegen maatregelen dienen te worden genomen met als doel:</text:p>
            <text:p text:style-name="common-al">- het verzekeren van de veiligheid op de wegen;</text:p>
            <text:p text:style-name="common-al">- het beschermen van weggebruikers en passagiers;</text:p>
            <text:p text:style-name="common-al">- het in stand houden van de weg en het waarborgen van de bruikbaarheid daarvan;</text:p>
            <text:p text:style-name="common-al">- Het zoveel mogelijk waarborgen van de vrijheid van het verkeer;</text:p>
            <text:p text:style-name="common-al">- het bevorderen van een doelmatig of zuinig energiegebruik.</text:p>
            <text:p text:style-name="common-al"/>
            <text:p text:style-name="common-al">De locatie nabij Italiëlaan 81 heeft na een nieuwe belangenafweging de voorkeur gekregen. Hierbij is overwogen dat de laadpaal bij Italiëlaan 81:</text:p>
            <text:p text:style-name="common-al">- beter aansluit bij de laadvoorziening in de omgeving met de hoogste gemiddelde bezettingsgraad (nabij Rubiconstraat 5) en de verwachte laadbehoefte. Uit de gebruiksgegevens over de periode januari tot en met juni 2026 blijkt dat de laadpaal nabij Rubiconstraat 5 een gemiddelde bezettingsgraad van 55% had. Voor de laadpaal nabij Dinkelstraat 77 bedroeg deze gemiddeld 28%;</text:p>
            <text:p text:style-name="common-al">- de parkeerdruk in de directe omgeving van de nieuwe locatie lager is. Op een werkdagnacht bedraagt de gemeten parkeerdruk binnen een straal van 100 meter rondom Italiëlaan 81 circa 82%, tegenover circa 99% rondom Amstelstraat 1;</text:p>
            <text:p text:style-name="common-al">- op passende afstand ligt van nabijgelegen woningen;</text:p>
            <text:p text:style-name="common-al">- geen reeds gereserveerde plekken in dezelfde parkeerstrook aanwezig zijn. Nabij Amstelstraat 1 is reeds een gehandicaptenparkeerplaats aanwezig. Bij de locatiekeuze is meegewogen dat het wenselijk is een verdere concentratie van gereserveerde parkeerplaatsen op deze locatie zoveel mogelijk te voorkomen.</text:p>
            <text:p text:style-name="common-al"/>
            <text:p text:style-name="common-al">Daarnaast is overwogen dat:</text:p>
            <text:p text:style-name="common-al">- de bestaande laadvoorzieningen binnen de omgeving voldoende worden gebruikt, waardoor uitbreiding van de laadcapaciteit wenselijk is; </text:p>
            <text:p text:style-name="common-al">- de bestaande laadvoorzieningen binnen 150 meter hemelsbreed in 2025 conform de criteria drie achtereenvolgende maanden minimaal een bezettingsgraad hebben gehaald van 40% in een dagdeel;</text:p>
            <text:p text:style-name="common-al">- elektrische voertuigen in de regel bestaande benzine- en dieselvoertuigen vervangen. Hierdoor ontstaat door het faciliteren van elektrisch laden geen directe toename van het aantal geparkeerde voertuigen in de wijk;</text:p>
            <text:p text:style-name="common-al">- de beschikbare gebruiksgegevens aanleiding geven om de laadcapaciteit in dit deel van de wijk uit te breiden, maar de aanwezige parkeerdruk en het wisselende gebruik van de laadvoorziening nabij Dinkelstraat 77 aanleiding geven om bij de nieuwe laadpaal vooralsnog slechts één parkeerplaats te reserveren;</text:p>
            <text:p text:style-name="common-al">- als de laadpaal na ingebruikname gedurende drie achtereenvolgende maanden in ten minste één dagdeel een bezettingsgraad van minimaal 40% bereikt, wordt beoordeeld of een tweede parkeerplaats voor het opladen van elektrische voertuigen moet worden aangewezen. Voor het aanwijzen van deze tweede parkeerplaats wordt zo nodig een afzonderlijk verkeersbesluit genomen.</text:p>
            <text:p text:style-name="common-al"/>
            <text:p text:style-name="common-al">Voorts is, overeenkomstig de motivering van het oorspronkelijke verkeersbesluit (besluit 283576 (kenmerk: D-175536)), overwogen dat:</text:p>
            <text:p text:style-name="common-al">- ter uitvoering van de Mobiliteitsvisie en om een bijdrage te leveren aan het behalen van (inter)nationale (klimaat)doelstellingen wil de gemeente vervoer zonder emissies stimuleren. Elektrisch vervoer maakt hier onderdeel van uit; </text:p>
            <text:p text:style-name="common-al">- elektrisch vervoer draagt bij aan een beter klimaat, het verminderen van geluidhinder en een verbeterde luchtkwaliteit;</text:p>
            <text:p text:style-name="common-al">- steeds meer inwoners, werknemers en bezoekers van de gemeente beschikken over een elektrisch voertuig en het aantal elektrische voertuigen zal de komende jaren naar verwachting verder toenemen, waardoor tevens verwacht wordt dat het aantal aanvragen om openbare laadvoorzieningen te realiseren zal toenemen;</text:p>
            <text:p text:style-name="common-al">- dat voor het plaatsen van verkeersbord E8c van Bijlage 1 van het RVV 1990 een verkeersbesluit dient te worden genomen; </text:p>
            <text:p text:style-name="common-al">- de betreffende wegen zijn gelegen binnen de bebouwde kom van de gemeente Beverwijk; </text:p>
            <text:p text:style-name="common-al">- de betreffende wegen zijn in beheer bij de gemeente Beverwijk;</text:p>
            <text:p text:style-name="common-al">- de gebruiksgegevens van nabijgelegen laadpalen aanleiding geven tot uitbreiding;</text:p>
            <text:p text:style-name="common-al">- deze eisen en criteria zijn vastgelegd in het kader van en van toepassing in de concessie MRA-E VI;</text:p>
            <text:p text:style-name="common-al">- de locatie dusdanig is gekozen aan een erftoegangsweg met een maximum snelheid van 30 km/uur zodat de verkeersveiligheid van de wegen verzekerd blijft, weggebruikers en passagiers beschermd blijven, de vrijheid van het verkeer gewaarborgd blijft, de bruikbaarheid van de weg gewaarborgd blijft. </text:p>
            <text:p text:style-name="common-al"/>
            <text:p text:style-name="common-al">Besluiten om: </text:p>
            <text:list text:style-name="id1-3-2-2-1-59">
              <text:list-item text:style-override="id1-3-2-2-1-59-1">
                <text:number>1.</text:number>
                <text:p text:style-name="al">verkeersbesluit in gemeenteblad 2026, nummer 283576 (kenmerk: D-175536) van 16-06-2026 gedeeltelijk te wijzigen, uitsluitend voor zover dit besluit betrekking heeft op het aanwijzen van twee parkeerplaatsen voor het opladen van elektrische voertuigen ter hoogte van Amstelstraat 1;</text:p>
              </text:list-item>
              <text:list-item text:style-override="id1-3-2-2-1-59-2">
                <text:number>2.</text:number>
                <text:p text:style-name="al">verkeersbesluit in gemeenteblad 2026, met nummer 283576 (kenmerk: D-175536) voor het overige in stand te laten;</text:p>
              </text:list-item>
              <text:list-item text:style-override="id1-3-2-2-1-59-3">
                <text:number>3.</text:number>
                <text:p text:style-name="al">in plaats daarvan één parkeerplaats aan de Amstelstraat, ter hoogte van Italiëlaan 81, aan te wijzen als parkeergelegenheid uitsluitend bestemd voor het opladen van elektrische voertuigen, door plaatsing van bord E8c en OB504l (enkel de pijl wijzend naar links) van Bijlage 1 bij het RVV 1990;</text:p>
              </text:list-item>
              <text:list-item text:style-override="id1-3-2-2-1-59-4">
                <text:number>4.</text:number>
                <text:p text:style-name="al">de bebording evenwijdig aan de wegas te plaatsen zoals aangegeven op de bij dit besluit behorende bijlage 1 met daarop de luchtfoto genaamd “Bovenaanzicht Amstelstraat” en het straatbeeld genaamd “Straatbeeld Amstelstraat”.</text:p>
                <text:p text:style-name="al"/>
              </text:list-item>
            </text:list>
            <text:p text:style-name="common-al">Beverwijk, 17 augustus 2026</text:p>
            <text:p text:style-name="common-al">Burgemeester en wethouders van Beverwijk,</text:p>
            <text:p text:style-name="common-al">Namens hen,</text:p>
            <text:p text:style-name="common-al">Teammanager Ingenieursbureau</text:p>
            <text:p text:style-name="common-al">J. Gozeling</text:p>
            <text:p text:style-name="common-al">Bekendmaking van dit besluit geschiedt op de voorgeschreven wijze en treedt in werking een dag na publicatie in het Gemeenteblad</text:p>
            <text:p text:style-name="common-al"/>
            <text:p text:style-name="common-al">Kenmerk:</text:p>
            <text:p text:style-name="common-al">D-180202 </text:p>
            <text:p text:style-name="common-al"/>
            <text:p text:style-name="common-al">Niet eens met het besluit</text:p>
            <text:p text:style-name="common-al">Bent u het niet eens met het besluit? Dan kunt u een brief schrijven. Zo’n brief heet een bezwaarschrift. Het bezwaarschrift moet u binnen 6 weken naar de gemeente sturen, gerekend vanaf één dag nadat het besluit is verstuurd of overhandigd. U richt het bezwaarschrift aan de burgemeester van de gemeente Beverwijk, Postbus 450, 1940 AL Beverwijk. U kunt alleen een bezwaarschrift schrijven als het besluit gevolgen voor u heeft. </text:p>
            <text:p text:style-name="common-al"/>
            <text:p text:style-name="common-al">Wat schrijft u in ieder geval in het bezwaarschrift?</text:p>
            <text:p text:style-name="common-al">• Uw naam</text:p>
            <text:p text:style-name="common-al">• Uw adres</text:p>
            <text:p text:style-name="common-al">• De datum </text:p>
            <text:p text:style-name="common-al">• Uw handtekening</text:p>
            <text:p text:style-name="common-al">• Een omschrijving van het besluit waartegen u bezwaar maakt</text:p>
            <text:p text:style-name="common-al">• Een uitleg waarom u bezwaar maakt.</text:p>
            <text:p text:style-name="common-al"/>
            <text:p text:style-name="common-al">Voorlopige voorziening aanvragen</text:p>
            <text:p text:style-name="common-al">Als u bezwaar maakt, blijft het besluit geldig. Kunt u aantonen dat het besluit meteen grote gevolgen voor u heeft? Dan kunt u de voorzieningenrechter vragen om een voorlopige voorziening. De voorzieningenrechter kan dan beslissen dat het besluit nog niet mag ingaan. Dit mag alleen als u al bezwaar hebt gemaakt. Wilt u een voorlopige voorziening aanvragen? Stuurt u dan een brief naar de Voorzieningenrechter van de rechtbank Haarlem, sector bestuursrecht, Postbus 1621, 2003 BR te Haarlem. Zo’n brief heet een verzoekschrift. </text:p>
            <text:p text:style-name="common-al"/>
            <text:p text:style-name="common-al">Wat schrijft u in ieder geval in het verzoekschrift?</text:p>
            <text:p text:style-name="common-al">• Uw naam</text:p>
            <text:p text:style-name="common-al">• Uw adres</text:p>
            <text:p text:style-name="common-al">• De datum </text:p>
            <text:p text:style-name="common-al">• Uw handtekening</text:p>
            <text:p text:style-name="common-al">• Een uitleg waarom u verzoekt om een voorlopige voorziening</text:p>
            <text:p text:style-name="common-al">• Bij het verzoekschrift moet u ook een kopie van het bezwaarschrift meesturen.</text:p>
            <text:p text:style-name="common-al"/>
            <text:p text:style-name="common-al">Het aanvragen van een voorlopige voorziening is niet gratis. U moet griffierecht betalen. Wilt u hier meer over weten? De griffier van de rechtbank kan u meer informatie gev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9049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9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9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verwijk</meta:user-defined>
    <meta:user-defined meta:name="OVERHEID.Gemeente/OVERHEID.authority">Beverwijk</meta:user-defined>
    <meta:user-defined meta:name="OVERHEID.Informatietype/DC.type">officiële publicatie</meta:user-defined>
    <meta:user-defined meta:name="OVERHEIDop.Rubriek/DC.type">verkeersbesluit of -mededeling</meta:user-defined>
    <meta:user-defined meta:name="OVERHEID.Gemeente/DCTERMS.publisher">Beverwij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Beverwijk - Wijziging verkeersbesluit D-175536 - Italiëlaan 8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bstract">De aanwijzing van de parkeerplaatsen aan de Amstelstraat 1 voor het opladen van elektrische voertuigen vervalt en wordt vervangen door de aanwijzing van één parkeerplaats aan de Italiëlaan 81. </meta:user-defined>
    <meta:user-defined meta:name="OVERHEIDop.verkeersbordcode">E8c</meta:user-defined>
    <dc:language>nl</dc:language>
    <meta:user-defined meta:name="OVERHEIDop.locatietype/OVERHEIDop.gebiedsmarkering">Punt</meta:user-defined>
    <meta:user-defined meta:name="DC.title">Wijziging verkeersbesluit D-175536</meta:user-defined>
    <meta:user-defined meta:name="DCTERMS.W3CDTF/DCTERMS.available">2026-08-18</meta:user-defined>
    <meta:user-defined meta:name="OVERHEIDop.externeBijlage">VKB_Bijlage|exb-2026-29170</meta:user-defined>
    <meta:user-defined meta:name="DCTERMS.W3CDTF/OVERHEIDop.jaargang">2026</meta:user-defined>
    <meta:user-defined meta:name="OVERHEIDop.publicationIssue">390496</meta:user-defined>
    <meta:user-defined meta:name="OVERHEIDop.GmbID/DC.identifier">gmb-2026-390496</meta:user-defined>
    <meta:user-defined meta:name="OVERHEIDop.versieInformatie"/>
  </office:meta>
</office:document-meta>
</file>