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zake het reserveren van drie parkeerplaatsen voor één algemene gehandicaptenparkeerplaats en twee parkeerplaatsen voor het opladen van elektrische voertuigen ter hoogte van Laan der Nederlanden 152</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verwegingen ten aanzien van het besluit</text:p>
            <text:p text:style-name="common-al"/>
            <text:p text:style-name="common-al">Gelet op:</text:p>
            <text:p text:style-name="common-al"/>
            <text:p text:style-name="common-al">• artikel 18, eerste lid, onder d, van de Wegenverkeerswet 1994 (hierna: WVW 1994), waarin is bepaald dat burgemeester en wethouders bevoegd zijn tot het nemen van verkeersbesluiten;</text:p>
            <text:p text:style-name="common-al">• artikel 15, eerste lid, van de WVW 1994, waarin is bepaald dat een verkeersbesluit moet worden genomen voor de plaatsing of verwijdering van de in artikel 12 van het Besluit administratieve bepalingen inzake het wegverkeer (hierna: BABW) genoemde verkeerstekens, alsmede voor onderborden voor zover daardoor een gebod of verbod ontstaat of wordt gewijzigd;</text:p>
            <text:p text:style-name="common-al">• artikel 15, tweede lid, van de WVW 1994 moet een verkeersbesluit worden genomen voor maatregelen op of aan de weg tot wijziging van de inrichting van de weg of het aanbrengen of verwijderden van voorzieningen ter regeling van het verkeer, indien de maatregelen leiden tot een beperking of uitbreiding van het aantal categorieën weggebruikers dat van een weg of weggedeelte gebruik kan maken.</text:p>
            <text:p text:style-name="common-al"/>
            <text:p text:style-name="common-al">Grondslag:</text:p>
            <text:p text:style-name="common-al"/>
            <text:p text:style-name="common-al">• artikel 2 van de WVW 1994;</text:p>
            <text:p text:style-name="common-al">• artikel 21 van het BABW.</text:p>
            <text:p text:style-name="common-al"/>
            <text:p text:style-name="common-al">Op basis van bovenstaande wetgeving en met inachtneming van:</text:p>
            <text:p text:style-name="common-al"/>
            <text:p text:style-name="common-al">• de Wegenverkeerswet 1994;</text:p>
            <text:p text:style-name="common-al">• het Besluit administratieve bepalingen inzake het wegverkeer;</text:p>
            <text:p text:style-name="common-al">• de Uitvoeringsvoorschriften BABW inzake verkeerstekens;</text:p>
            <text:p text:style-name="common-al">• het Reglement verkeersregels en verkeerstekens 1990 (RVV 1990);</text:p>
            <text:p text:style-name="common-al">• de Algemene wet bestuursrecht.</text:p>
            <text:p text:style-name="common-al"/>
            <text:p text:style-name="common-al">Gevolgde procedure:</text:p>
            <text:p text:style-name="common-al"/>
            <text:p text:style-name="common-al">• overeenkomstig artikel 24 van het BABW is overleg gepleegd met de gemachtigde van de korpschef van de politie.</text:p>
            <text:p text:style-name="common-al"/>
            <text:p text:style-name="common-al">Overwegende dat:</text:p>
            <text:p text:style-name="common-al"/>
            <text:p text:style-name="common-al">
            <text:span text:style-name="nadrukondlijn">Algemeen</text:span>
          </text:p>
            <text:p text:style-name="common-al">• het parkeerterrein nabij Laan der Nederlanden 152 binnen de bebouwde kom van de gemeente Beverwijk ligt;</text:p>
            <text:p text:style-name="common-al">• het parkeerterrein bij de gemeente Beverwijk in beheer is;</text:p>
            <text:p text:style-name="common-al">• de voorgenomen maatregelen worden uitgevoerd overeenkomstig de bij dit besluit behorende situatietekening;</text:p>
            <text:p text:style-name="common-al"/>
            <text:p text:style-name="common-al">
            <text:span text:style-name="nadrukondlijn">Algemene gehandicaptenparkeerplaats</text:span>
          </text:p>
            <text:p text:style-name="common-al">• nabij Laan der Nederlanden 152 een maatschappelijke voorziening is gevestigd waarvoor behoefte bestaat aan een algemene gehandicaptenparkeerplaats;</text:p>
            <text:p text:style-name="common-al">• in de directe omgeving van deze voorziening momenteel geen algemene gehandicaptenparkeerplaats aanwezig is;</text:p>
            <text:p text:style-name="common-al">• het wenselijk is dat houders van een geldige gehandicaptenparkeerkaart op korte afstand van de ingang van de maatschappelijke voorziening kunnen parkeren;</text:p>
            <text:p text:style-name="common-al">• de aan te wijzen parkeerplaats zo dichtbij mogelijk bij de ingang van de maatschappelijke voorziening ligt;</text:p>
            <text:p text:style-name="common-al">• het aanwijzen van een algemene gehandicaptenparkeerplaats bijdraagt aan de toegankelijkheid van de maatschappelijke voorziening en de openbare ruimte voor mindervalide weggebruikers;</text:p>
            <text:p text:style-name="common-al">• de CROW-richtlijnen voor publieke voorzieningen uitgaan van minimaal 2% algemene gehandicaptenparkeerplaatsen, hetgeen bij een parkeerterrein met 38 parkeerplaatsen neerkomt op één algemene gehandicaptenparkeerplaats;</text:p>
            <text:p text:style-name="common-al">• het bestaande parkeervak wordt vergroot tot een breedte van circa 3 meter, zodat voldoende ruimte aanwezig is voor het in- en uitstappen en het gebruik van eventuele hulpmiddelen;</text:p>
            <text:p text:style-name="common-al">• de algemene gehandicaptenparkeerplaats wordt aangewezen door plaatsing van bord E6 van Bijlage 1 bij het RVV 1990 en het aanbrengen van de bijbehorende markering;</text:p>
            <text:p text:style-name="common-al">• voor het plaatsen van bord E6 van Bijlage 1 bij het RVV 1990 een verkeersbesluit is vereist;</text:p>
            <text:p text:style-name="common-al"/>
            <text:p text:style-name="common-al">
            <text:span text:style-name="nadrukondlijn">Opladen elektrische voertuigen</text:span>
          </text:p>
            <text:p text:style-name="common-al">• de gemeente ter uitvoering van de Mobiliteitsvisie en ter ondersteuning van de nationale en internationale klimaatdoelstellingen vervoer zonder emissies wil stimuleren;</text:p>
            <text:p text:style-name="common-al">• elektrisch vervoer hier onderdeel van uitmaakt en kan bijdragen aan het verminderen van de uitstoot van schadelijke stoffen en geluidhinder en aan een verbetering van de lokale luchtkwaliteit;</text:p>
            <text:p text:style-name="common-al">• het aantal elektrische voertuigen naar verwachting verder zal toenemen en daarmee ook de behoefte aan openbare laadvoorzieningen;</text:p>
            <text:p text:style-name="common-al">• voor deze omgeving een aanvraag tot uitbreiding van het openbare laadnetwerk is ingediend;</text:p>
            <text:p text:style-name="common-al">• deze aanvraag is getoetst aan de toepasselijke toetsingscriteria en eisen van MRA-E en de concessie MRA-E VI;</text:p>
            <text:p text:style-name="common-al">• conform de criteria geen laadpaal in bedrijf is binnen een loopafstand van 200 meter van de aanvrager;</text:p>
            <text:p text:style-name="common-al">• een openbare laadpaal in beginsel over twee aansluitpunten beschikt en gelijktijdig twee elektrische voertuigen kan opladen;</text:p>
            <text:p text:style-name="common-al">• het daarom wenselijk wordt geacht twee parkeerplaatsen bij de laadpaal aan te wijzen als parkeergelegenheid uitsluitend bestemd voor het opladen van elektrische voertuigen;</text:p>
            <text:p text:style-name="common-al">• de laadplaatsen worden aangewezen door plaatsing van bord E8c van Bijlage 1 bij het RVV 1990, voorzien van onderbord OB504;</text:p>
            <text:p text:style-name="common-al">• voor het plaatsen van bord E8c van Bijlage 1 bij het RVV 1990 een verkeersbesluit is vereist;</text:p>
            <text:p text:style-name="common-al"/>
            <text:p text:style-name="common-al">
            <text:span text:style-name="nadrukondlijn">Gezamenlijke inrichting en parkeerafweging</text:span>
          </text:p>
            <text:p text:style-name="common-al">• plaatsing van de laadpaal aan de achterzijde van de bestaande parkeervakken technisch niet wenselijk is vanwege de aanwezige bomen en de daarbij behorende wortelzones;</text:p>
            <text:p text:style-name="common-al">• werkzaamheden binnen deze wortelzones schade kunnen veroorzaken aan de bomen en daarom zoveel mogelijk moeten worden voorkomen;</text:p>
            <text:p text:style-name="common-al">• door het vergroten van het parkeervak voor de algemene gehandicaptenparkeerplaats voldoende tussenruimte ontstaat om de laadpaal tussen de twee laadplaatsen te plaatsen;</text:p>
            <text:p text:style-name="common-al">• de laadpaal op deze plaats kan worden gerealiseerd zonder dat het gebruik van de algemene gehandicaptenparkeerplaats, de laadplaatsen of de overige parkeervakken onevenredig wordt belemmerd;</text:p>
            <text:p text:style-name="common-al">• het parkeerterrein in de huidige situatie uit 38 fysieke parkeerplaatsen bestaat;</text:p>
            <text:p text:style-name="common-al">• door het vergroten van het parkeervak voor de algemene gehandicaptenparkeerplaats één fysieke parkeerplaats vervalt, waardoor na herinrichting 37 fysieke parkeerplaatsen overblijven;</text:p>
            <text:p text:style-name="common-al">• van deze 37 parkeerplaatsen één parkeerplaats wordt aangewezen als algemene gehandicaptenparkeerplaats en twee parkeerplaatsen worden aangewezen voor het opladen van elektrische voertuigen;</text:p>
            <text:p text:style-name="common-al">• na uitvoering van de maatregelen 34 parkeerplaatsen beschikbaar blijven voor algemeen gebruik;</text:p>
            <text:p text:style-name="common-al">• uit parkeertellingen die zijn uitgevoerd in april en mei 2026 blijkt dat de parkeerdruk op verschillende meetmomenten varieert tussen circa 21% en 100%;</text:p>
            <text:p text:style-name="common-al">• op één meetmoment een parkeerdruk van meer dan 85% is gemeten, namelijk 100% op zaterdag 9 mei tussen 09:00 en 12:00;</text:p>
            <text:p text:style-name="common-al">• deze hogere parkeerdruk is gemeten tijdens een evenement in de nabijgelegen kerk en daarom niet representatief wordt geacht voor het reguliere gebruik van het parkeerterrein;</text:p>
            <text:p text:style-name="common-al">• op de overige meetmomenten sprake was van voldoende restcapaciteit op het parkeerterrein;</text:p>
            <text:p text:style-name="common-al">• de afname van het aantal fysieke en algemeen beschikbare parkeerplaatsen, gelet op de beschikbare parkeerdrukgegevens en de aanwezige restcapaciteit, aanvaardbaar wordt geacht.</text:p>
            <text:p text:style-name="common-al"/>
            <text:p text:style-name="common-al">Besluiten om:</text:p>
            <text:p text:style-name="common-al"/>
            <text:p text:style-name="common-al">In de Laan der Nederlanden:</text:p>
            <text:p text:style-name="common-al">1. één parkeerplaats ter hoogte van Laan der Nederlanden 152 aan te wijzen als algemene gehandicaptenparkeerplaats door plaatsing van verkeersbord model E6 van Bijlage 1 van het RVV 1990;</text:p>
            <text:p text:style-name="common-al">2. twee parkeerplaatsen ter hoogte van Laan der Nederlanden 152 aan te wijzen uitsluitend bestemd voor het opladen van elektrische voertuigen door plaatsing van verkeersbord E8c met onderbord OB504 van Bijlage 1 van het RVV 1990;</text:p>
            <text:p text:style-name="common-al">3. de bebording en markering aan te brengen overeenkomstig de bij dit besluit behorende situatietekening in bijlage 1;</text:p>
            <text:p text:style-name="common-al">4. een afschrift van dit besluit te zenden aan de districtschef van Politie Eenheid Noord-Holland van de Nationale Politie;</text:p>
            <text:p text:style-name="common-al">5. de laadpaal binnen een termijn van 3 jaar te realiseren.</text:p>
            <text:p text:style-name="common-al"/>
            <text:p text:style-name="common-al">Beverwijk, 17 augustus 2026</text:p>
            <text:p text:style-name="common-al">Burgemeester en wethouders van Beverwijk,</text:p>
            <text:p text:style-name="common-al">Namens hen,</text:p>
            <text:p text:style-name="common-al">Teammanager Ingenieursbureau</text:p>
            <text:p text:style-name="common-al">J. Gozeling</text:p>
            <text:p text:style-name="common-al"/>
            <text:p text:style-name="common-al">Bekendmaking van dit besluit geschiedt op de voorgeschreven wijze en treedt in werking een dag na publicatie in het Gemeenteblad</text:p>
            <text:p text:style-name="common-al"/>
            <text:p text:style-name="common-al"/>
            <text:p text:style-name="common-al"/>
            <text:p text:style-name="common-al"/>
            <text:p text:style-name="common-al"/>
            <text:p text:style-name="common-al">Kenmerk: D-179922</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Niet eens met het besluit</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de burgemeester van de gemeente Beverwijk, Postbus 450, 1940 AL Beverwijk. U kunt alleen een bezwaarschrift schrijven als het besluit gevolgen voor u heeft. </text:p>
            <text:p text:style-name="common-al"/>
            <text:p text:style-name="common-al">Wat schrijft u in ieder geval in het bezwaarschrift?</text:p>
            <text:p text:style-name="common-al">• Uw naam</text:p>
            <text:p text:style-name="common-al">• Uw adres</text:p>
            <text:p text:style-name="common-al">• De datum </text:p>
            <text:p text:style-name="common-al">• Uw handtekening</text:p>
            <text:p text:style-name="common-al">• Een omschrijving van het besluit waartegen u bezwaar maakt</text:p>
            <text:p text:style-name="common-al">• Een uitleg waarom u bezwaar maakt.</text:p>
            <text:p text:style-name="common-al"/>
            <text:p text:style-name="common-al">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style-name="common-al">Wat schrijft u in ieder geval in het verzoekschrift?</text:p>
            <text:p text:style-name="common-al">• Uw naam</text:p>
            <text:p text:style-name="common-al">• Uw adres</text:p>
            <text:p text:style-name="common-al">• De datum </text:p>
            <text:p text:style-name="common-al">• Uw handtekening</text:p>
            <text:p text:style-name="common-al">• Een uitleg waarom u verzoekt om een voorlopige voorziening</text:p>
            <text:p text:style-name="common-al">• Bij het verzoekschrift moet u ook een kopie van het bezwaarschrift meesturen.</text:p>
            <text:p text:style-name="common-al"/>
            <text:p text:style-name="last-al">Het aanvragen van een voorlopige voorziening is niet gratis. U moet griffierecht betalen. Wilt u hier meer over weten? De griffier van de rechtbank kan u meer informatie g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4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verwijk - Verkeersbesluit inzake het reserveren van drie parkeerplaatsen voor één algemene gehandicaptenparkeerplaats en twee parkeerplaatsen voor het opladen van elektrische voertuigen - Laan Der Nederlanden 15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meta:user-defined meta:name="OVERHEIDop.verkeersbordcode">E8c</meta:user-defined>
    <dc:language>nl</dc:language>
    <meta:user-defined meta:name="OVERHEIDop.locatietype/OVERHEIDop.gebiedsmarkering">Punt</meta:user-defined>
    <meta:user-defined meta:name="DC.title">Verkeersbesluit inzake het reserveren van drie parkeerplaatsen voor één algemene gehandicaptenparkeerplaats en twee parkeerplaatsen voor het opladen van elektrische voertuigen ter hoogte van Laan der Nederlanden 152</meta:user-defined>
    <meta:user-defined meta:name="DCTERMS.W3CDTF/DCTERMS.available">2026-08-18</meta:user-defined>
    <meta:user-defined meta:name="OVERHEIDop.externeBijlage">VKB_Bijlage|exb-2026-29169</meta:user-defined>
    <meta:user-defined meta:name="DCTERMS.W3CDTF/OVERHEIDop.jaargang">2026</meta:user-defined>
    <meta:user-defined meta:name="OVERHEIDop.publicationIssue">390495</meta:user-defined>
    <meta:user-defined meta:name="OVERHEIDop.GmbID/DC.identifier">gmb-2026-390495</meta:user-defined>
    <meta:user-defined meta:name="OVERHEIDop.versieInformatie"/>
  </office:meta>
</office:document-meta>
</file>