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osselbank 10, 4465AS Goes - Besluit op aanvraag omgevingsvergunning voor het aanpassen van een constructi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op 14 augustus 2026 een omgevingsvergunning hebben verleend voor het aanpassen van een constructie op de locatie Mosselbank 10, 4465AS Goes. Het besluit is geregistreerd onder nummer Z2026-00005397.</text:p>
            <text:p text:style-name="common-al">
            <text:span text:style-name="nadrukvet">Procedure</text:span>
          </text:p>
            <text:p text:style-name="common-al">Tegen een verleende vergunning kunnen belanghebbenden tot en met 25 september 2026 een (gemotiveerd) bezwaarschrift indienen bij het college van burgemeester en wethouders, Postbus 2118, 4460 MC Goes. Het indienen van een bezwaarschrift schorst de werking van het besluit niet. Wel kan een belanghebbende die bezwaar heeft gemaakt, de voorzieningenrechter van de Rechtbank Zeeland-West-Brabant, Team Bestuursrecht, Postbus 90006, 4800 PA Breda, verzoeken een voorlopige voorziening te treffen, indien onverwijlde spoed, gelet op de betrokken belangen, dat vereist. Voor een dergelijk verzoek is griffierecht verschuldigd.Voor meer informatie over de procedure kunt u contact opnemen via vergunningen@goes.nl of telefoonnummer (0113) 249 700.</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90488</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88</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88</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es</meta:user-defined>
    <meta:user-defined meta:name="OVERHEIDop.Rubriek/DC.type">omgevingsvergunning</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5397</meta:user-defined>
    <meta:user-defined meta:name="DCTERMS.abstract">Mosselbank 10, 4465AS Goes - Besluit op aanvraag omgevingsvergunning voor het aanpassen van een constructie</meta:user-defined>
    <dc:language>nl</dc:language>
    <meta:user-defined meta:name="OVERHEIDop.locatietype/OVERHEIDop.gebiedsmarkering">Vlak</meta:user-defined>
    <meta:user-defined meta:name="DC.title">Mosselbank 10, 4465AS Goes - Besluit op aanvraag omgevingsvergunning voor het aanpassen van een constructie</meta:user-defined>
    <meta:user-defined meta:name="DCTERMS.W3CDTF/DCTERMS.available">2026-08-18</meta:user-defined>
    <meta:user-defined meta:name="DCTERMS.W3CDTF/OVERHEIDop.jaargang">2026</meta:user-defined>
    <meta:user-defined meta:name="OVERHEIDop.publicationIssue">390488</meta:user-defined>
    <meta:user-defined meta:name="OVERHEIDop.GmbID/DC.identifier">gmb-2026-390488</meta:user-defined>
    <meta:user-defined meta:name="OVERHEIDop.versieInformatie"/>
  </office:meta>
</office:document-meta>
</file>