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t zwarte schoorsteen aanbrengen aan buitenmuur (BOPA), Frans van Mierisstraat 36 2316A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 </text:p>
            <text:p text:style-name="common-al">
            <text:span text:style-name="nadrukvet">Kenmerk:</text:span> Z/26/3963121</text:p>
            <text:p text:style-name="common-al">
            <text:span text:style-name="nadrukvet">Ingekomen:</text:span> 10-03-2026</text:p>
            <text:p text:style-name="common-al">
            <text:span text:style-name="nadrukvet">Datum besluit:</text:span> 13-08-2026</text:p>
            <text:p text:style-name="common-al">
            <text:span text:style-name="nadrukvet">Locatie:</text:span> Frans van Mierisstraat 36 2316AN Leiden</text:p>
            <text:p text:style-name="common-al">
            <text:span text:style-name="nadrukvet">Projectomschrijving:</text:span> mat zwarte schoorsteen aanbrengen aan buitenmuur (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63121</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04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63121</meta:user-defined>
    <meta:user-defined meta:name="DCTERMS.abstract">mat zwarte schoorsteen aanbrengen aan buitenmuur (BOP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at zwarte schoorsteen aanbrengen aan buitenmuur (BOPA), Frans van Mierisstraat 36 2316AN Leiden</meta:user-defined>
    <meta:user-defined meta:name="DCTERMS.W3CDTF/DCTERMS.available">2026-08-27</meta:user-defined>
    <meta:user-defined meta:name="DCTERMS.W3CDTF/OVERHEIDop.jaargang">2026</meta:user-defined>
    <meta:user-defined meta:name="OVERHEIDop.externeBijlage">LEIDEN_202608_GFO_ZAKEN_831142_Z263963121_Aanvr...|exb-2026-29165</meta:user-defined>
    <meta:user-defined meta:name="OVERHEIDop.publicationIssue">390481</meta:user-defined>
    <meta:user-defined meta:name="OVERHEIDop.GmbID/DC.identifier">gmb-2026-390481</meta:user-defined>
    <meta:user-defined meta:name="OVERHEIDop.versieInformatie"/>
  </office:meta>
</office:document-meta>
</file>