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 Kennedymars van de Langstraat 2026.</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Waalwijk maken bekend een vergunning te verlenen voor het organiseren van het evenement Kennedymars van de Langstraat 2026 en het tijdelijk afsluiten van de weg. Het evenement zal plaatsvinden op zaterdag 12 september 2026 van 16.00 uur tot 24.00 uur en op zondag 13 september 2026 van 00.00 uur tot 17.00 uur. De start en finish van de mars vinden plaats op het Raadhuisplein en de Markt te Waalwijk. De rest van de route loopt door de gemeente Waalwijk, Heusden en Loon op Zand. De locatie van de medische hoofdpost is het Willem van Oranje college op de locatie De Gaard 4 te Waalwijk.</text:p>
            <text:p text:style-name="common-al">
            
          </text:p>
            <text:p text:style-name="common-al">Van zaterdag 12 september 2026 om 20.00 uur tot zondag 13 september 2026 om 16.00 uur worden tijdelijk meerdere wegen in de gemeenten Waalwijk, Heusden en Loon op Zand afgesloten ten behoeve van het evenement.</text:p>
            <text:p text:style-name="common-al">Voor een overzicht van de route en bijbehorende wegafsluitingen kunt u terecht op de website van de organisatie, www.kennedymarsvandelangstraat.nl. </text:p>
            <text:p text:style-name="common-al">
            
          </text:p>
            <text:p text:style-name="common-al">Het college van Waalwijk verleent ontheffing van het verbod om geluidhinder te veroorzaken tijdens dit evenement.</text:p>
            <text:p text:style-name="common-al">
            
          </text:p>
            <text:p text:style-name="common-al">De aanvraag is geregistreerd onder zaaknummer WWK-2026-018271.</text:p>
            <text:p text:style-name="common-al">
            
          </text:p>
            <text:p text:style-name="common-al">Het besluit is op 14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047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7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827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uit evenement, Kennedymars van de Langstraat 2026.</meta:user-defined>
    <meta:user-defined meta:name="DCTERMS.W3CDTF/DCTERMS.available">2026-08-20</meta:user-defined>
    <meta:user-defined meta:name="DCTERMS.W3CDTF/OVERHEIDop.jaargang">2026</meta:user-defined>
    <meta:user-defined meta:name="OVERHEIDop.publicationIssue">390470</meta:user-defined>
    <meta:user-defined meta:name="OVERHEIDop.GmbID/DC.identifier">gmb-2026-390470</meta:user-defined>
    <meta:user-defined meta:name="OVERHEIDop.versieInformatie"/>
  </office:meta>
</office:document-meta>
</file>