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oordsingel 92 3032BH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5-010121/2025111701268</text:span>, heeft verleend voor de Bouwactiviteit (omgevingsplan), Bouwactiviteit (technisch). <text:span text:style-name="nadrukcur">(Grondslag: Omgevingswet, artikel 5.1)</text:span></text:p>
            <text:p text:style-name="common-al">De aanvraag betreft het verbouwen van de Rehobothkerk en het toevoegen van een appartement op de locatie Noordsingel 92 3032BH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046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6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6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5-010121</meta:user-defined>
    <meta:user-defined meta:name="DCTERMS.abstract">Verbouwen van de Rehobothkerk en het toevoegen van een appartement</meta:user-defined>
    <dc:language>nl</dc:language>
    <meta:user-defined meta:name="DC.title">Verleende omgevingsvergunning, Noordsingel 92 3032BH Rotterdam</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164</meta:user-defined>
    <meta:user-defined meta:name="OVERHEIDop.publicationIssue">390468</meta:user-defined>
    <meta:user-defined meta:name="OVERHEIDop.GmbID/DC.identifier">gmb-2026-390468</meta:user-defined>
    <meta:user-defined meta:name="OVERHEIDop.versieInformatie"/>
  </office:meta>
</office:document-meta>
</file>