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Norbertusdreef 2, 5551BC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-08-2026 een aanvraag omgevingsvergunning ontvangen.</text:p>
            <text:p text:style-name="common-al">Het betreft een aanvraag op locatie Norbertusdreef 2, 5551BC Valkenswaard met omschrijving "kappen boom, 5x Den" en zaaknummer <text:span text:style-name="nadrukvet">512840</text:span>.</text:p>
            <text:p text:style-name="common-al">De zaak is geregistreerd onder nummer 512840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046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2840</meta:user-defined>
    <meta:user-defined meta:name="DCTERMS.abstract">kappen boom, 5x Den, Norbertusdreef 2</meta:user-defined>
    <dc:language>nl</dc:language>
    <meta:user-defined meta:name="OVERHEIDop.locatietype/OVERHEIDop.gebiedsmarkering">Vlak</meta:user-defined>
    <meta:user-defined meta:name="DC.title">Ingediende aanvraag omgevingsvergunning Norbertusdreef 2, 5551BC Valkenswaa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64</meta:user-defined>
    <meta:user-defined meta:name="OVERHEIDop.GmbID/DC.identifier">gmb-2026-390464</meta:user-defined>
    <meta:user-defined meta:name="OVERHEIDop.versieInformatie"/>
  </office:meta>
</office:document-meta>
</file>