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Schiedamsedijk 20, 3134 KK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realiseren van een bedrijfsloods</text:p>
            <text:p text:style-name="common-al">Met de adressering			: Schiedamsedijk 20, 3134 KK Vlaardingen</text:p>
            <text:p text:style-name="common-al">Kenmerk							: 00001004935 / 2025100600284</text:p>
            <text:p text:style-name="common-al">Type aanvraag				: Omgevingsvergunning regulier [Omgevingswet]</text:p>
            <text:p text:style-name="common-al">Datum ontvangst				: 06-10-2025</text:p>
            <text:p text:style-name="common-al">Datum beschikking			: 14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04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004935</meta:user-defined>
    <dc:language>nl</dc:language>
    <meta:user-defined meta:name="OVERHEIDop.locatietype/OVERHEIDop.gebiedsmarkering">Punt</meta:user-defined>
    <meta:user-defined meta:name="DC.title">Vergunning verleend: Schiedamsedijk 20, 3134 KK Vlaard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57</meta:user-defined>
    <meta:user-defined meta:name="OVERHEIDop.GmbID/DC.identifier">gmb-2026-390457</meta:user-defined>
    <meta:user-defined meta:name="OVERHEIDop.versieInformatie"/>
  </office:meta>
</office:document-meta>
</file>