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tijdelijk plaatsen van spandoeken op diverse plaatsen te Echt-Suster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1206 / Verleende ontheffing plaatsen voorwerpen op of aan de weg / diverse plaatsen gemeente Echt-Susteren  / Echt-Susteren / bekendgemaakt op 6 augustus 2026 / het tijdelijk plaatsen van spandoeken / Activiteit: voorwerpen op of aan de we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</text:span>
            <text:span text:style-name="datum">20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04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011206 </meta:user-defined>
    <dc:language>nl</dc:language>
    <meta:user-defined meta:name="OVERHEIDop.locatietype/OVERHEIDop.gebiedsmarkering">Gemeente</meta:user-defined>
    <meta:user-defined meta:name="DC.title">Ontheffing voor het tijdelijk plaatsen van spandoeken op diverse plaatsen te Echt-Sust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455</meta:user-defined>
    <meta:user-defined meta:name="OVERHEIDop.GmbID/DC.identifier">gmb-2026-390455</meta:user-defined>
    <meta:user-defined meta:name="OVERHEIDop.versieInformatie"/>
  </office:meta>
</office:document-meta>
</file>