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raijlemaborg 133 1102C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een deel van de gevel t.p.v. Corrie Tenderloohuis 3</text:p>
            <text:p text:style-name="common-al">Besluit: verleend</text:p>
            <text:p text:style-name="common-al">Besluit verzonden op: 14-08-2026</text:p>
            <text:p text:style-name="common-al">Zaakadres: Fraijlemaborg 133 1102CV Amsterdam</text:p>
            <text:p text:style-name="common-al">Zaaknummer: Z2026-023239</text:p>
            <text:p text:style-name="common-al">DSO-nummer: 20260528003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23239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4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239</meta:user-defined>
    <meta:user-defined meta:name="DCTERMS.abstract">vervangen van een deel van de gevel t.p.v. Corrie Tenderloohuis 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Fraijlemaborg 133 1102CV Amsterdam</meta:user-defined>
    <meta:user-defined meta:name="DCTERMS.W3CDTF/DCTERMS.available">2026-08-18</meta:user-defined>
    <meta:user-defined meta:name="DCTERMS.W3CDTF/OVERHEIDop.jaargang">2026</meta:user-defined>
    <meta:user-defined meta:name="OVERHEIDop.externeBijlage">Z2026-023239 OW Begeleiding besluit|exb-2026-29163</meta:user-defined>
    <meta:user-defined meta:name="OVERHEIDop.publicationIssue">390453</meta:user-defined>
    <meta:user-defined meta:name="OVERHEIDop.GmbID/DC.identifier">gmb-2026-390453</meta:user-defined>
    <meta:user-defined meta:name="OVERHEIDop.versieInformatie"/>
  </office:meta>
</office:document-meta>
</file>