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rnadettelaan ong, Tienray (MLO02 C 1621), verleende Omgevingsvergunning (14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Aanleggen inrit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iligheid, Toezicht en APV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14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Veiligheid, Toezicht en APV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044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11464</meta:user-defined>
    <meta:user-defined meta:name="DCTERMS.abstract">Betreft: Beschikking op aanvraag op locatie Bernadettelaan ong, Tienray (MLO02 C 1621)</meta:user-defined>
    <dc:language>nl</dc:language>
    <meta:user-defined meta:name="OVERHEIDop.locatietype/OVERHEIDop.gebiedsmarkering">Vlak</meta:user-defined>
    <meta:user-defined meta:name="DC.title">Bernadettelaan ong, Tienray (MLO02 C 1621), verleende Omgevingsvergunning (14 augustus 2026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47</meta:user-defined>
    <meta:user-defined meta:name="OVERHEIDop.GmbID/DC.identifier">gmb-2026-390447</meta:user-defined>
    <meta:user-defined meta:name="OVERHEIDop.versieInformatie"/>
  </office:meta>
</office:document-meta>
</file>