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‘Platsrally’ op  27 september 2026 aan Plats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100 / Verleende evenementenvergunning / Plats te Echt / Echt-Susteren / bekendgemaakt op 10 augustus 2026 / het organiseren en houden van het evenement ‘Platsrally’ op  27 september 2026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</text:span>
            <text:span text:style-name="datum">20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4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10100 </meta:user-defined>
    <dc:language>nl</dc:language>
    <meta:user-defined meta:name="OVERHEIDop.locatietype/OVERHEIDop.gebiedsmarkering">Weg</meta:user-defined>
    <meta:user-defined meta:name="DC.title">Toestemming voor het organiseren en houden van het evenement ‘Platsrally’ op  27 september 2026 aan Plats te 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443</meta:user-defined>
    <meta:user-defined meta:name="OVERHEIDop.GmbID/DC.identifier">gmb-2026-390443</meta:user-defined>
    <meta:user-defined meta:name="OVERHEIDop.versieInformatie"/>
  </office:meta>
</office:document-meta>
</file>