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dionkade 142-2 1076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muurdoorbraak ter hoogte van de eerste verdieping van het gebouw</text:p>
            <text:p text:style-name="common-al">Zaakadres: Stadionkade 142-2 1076BV Amsterdam</text:p>
            <text:p text:style-name="common-al">Datum ontvangst: 14-06-2026</text:p>
            <text:p text:style-name="common-al">Zaaknummer: Z2026-026004</text:p>
            <text:p text:style-name="common-al">DSO-nummer: 20260614002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4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04</meta:user-defined>
    <meta:user-defined meta:name="DCTERMS.abstract">maken van een muurdoorbraak ter hoogte van de eerste verdieping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dionkade 142-2 1076BV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36</meta:user-defined>
    <meta:user-defined meta:name="OVERHEIDop.GmbID/DC.identifier">gmb-2026-390436</meta:user-defined>
    <meta:user-defined meta:name="OVERHEIDop.versieInformatie"/>
  </office:meta>
</office:document-meta>
</file>